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style:vertical-align="middle" fo:background-color="transparent"/>
    </style:style>
    <style:style style:name="ce6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48229166666667cm"/>
    </style:style>
    <style:style style:name="co2" style:family="table-column">
      <style:table-column-properties fo:break-before="auto" style:column-width="6.19125cm"/>
    </style:style>
    <style:style style:name="co3" style:family="table-column">
      <style:table-column-properties fo:break-before="auto" style:column-width="11.985625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3.78354166666667cm"/>
    </style:style>
    <style:style style:name="co11" style:family="table-column">
      <style:table-column-properties fo:break-before="auto" style:column-width="7.32895833333333cm"/>
    </style:style>
    <style:style style:name="co12" style:family="table-column">
      <style:table-column-properties fo:break-before="auto" style:column-width="15.980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64.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408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3"/>
        <table:table-column table:style-name="co4" table:number-columns-repeated="3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1008" table:default-cell-style-name="ce5"/>
        <table:table-column table:style-name="co7" table:number-columns-repeated="7" table:default-cell-style-name="ce5"/>
        <table:table-column table:style-name="co8" table:default-cell-style-name="ce5"/>
        <table:table-column table:style-name="co9" table:number-columns-repeated="1536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3" table:style-name="ce3"/>
          <table:table-cell table:number-columns-repeated="2" table:style-name="ce4"/>
          <table:table-cell table:number-columns-repeated="16376"/>
        </table:table-row>
        <table:table-row table:style-name="ro2">
          <table:table-cell office:value-type="string" table:style-name="ce6">
            <text:p>3.職業社會保險、津貼之開辦日期及保障範圍。</text:p>
          </table:table-cell>
          <table:table-cell office:value-type="string" table:style-name="ce6">
            <text:p>3-7「農民職業災害保險試辦辦法」</text:p>
            <text:p>1.開辦日期</text:p>
            <text:p>2.保障範圍</text:p>
          </table:table-cell>
          <table:table-cell office:value-type="string" table:style-name="ce6">
            <text:p>1.農民職業災害保險於民國107年11月1日開辦。</text:p>
            <text:p>2.目前保險給付項目有傷害給付、就醫津貼、身心障礙給付及喪葬津貼等4項。</text:p>
          </table:table-cell>
          <table:table-cell table:number-columns-repeated="5" table:style-name="ce3"/>
          <table:table-cell table:number-columns-repeated="16376"/>
        </table:table-row>
        <table:table-row table:number-rows-repeated="3" table:style-name="ro3">
          <table:table-cell table:number-columns-repeated="2" table:style-name="ce7"/>
          <table:table-cell table:number-columns-repeated="6" table:style-name="ce3"/>
          <table:table-cell table:number-columns-repeated="16376"/>
        </table:table-row>
        <table:table-row table:number-rows-repeated="10" table:style-name="ro4">
          <table:table-cell table:number-columns-repeated="2" table:style-name="ce7"/>
          <table:table-cell table:number-columns-repeated="4" table:style-name="ce3"/>
          <table:table-cell table:number-columns-repeated="2" table:style-name="ce8"/>
          <table:table-cell table:number-columns-repeated="16376"/>
        </table:table-row>
        <table:table-row table:style-name="ro5">
          <table:table-cell table:number-columns-repeated="2" table:style-name="ce7"/>
          <table:table-cell table:number-columns-repeated="4" table:style-name="ce3"/>
          <table:table-cell table:number-columns-repeated="2" table:style-name="ce9"/>
          <table:table-cell table:number-columns-repeated="16376"/>
        </table:table-row>
        <table:table-row table:number-rows-repeated="2" table:style-name="ro5">
          <table:table-cell table:number-columns-repeated="2" table:style-name="ce10"/>
          <table:table-cell table:number-columns-repeated="6" table:style-name="ce9"/>
          <table:table-cell table:number-columns-repeated="16376"/>
        </table:table-row>
        <table:table-row table:number-rows-repeated="1048558" table:style-name="ro5">
          <table:table-cell table:number-columns-repeated="16384"/>
        </table:table-row>
        <table:named-expressions>
          <table:named-range table:name="Print_Area" table:cell-range-address="114年.$A$1:114年.$C$2" table:base-cell-address="114年.$A$1"/>
        </table:named-expressions>
      </table:table>
      <table:table table:name="113年4_職業社會保險、津貼之投保資格、保險費率、領取各項給" table:style-name="ta2"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8" table:number-columns-repeated="1021" table:default-cell-style-name="ce1"/>
        <table:table-column table:style-name="co9" table:number-columns-repeated="15360" table:default-cell-style-name="ce1"/>
        <table:table-row table:style-name="ro5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6">
          <table:table-cell office:value-type="string" table:style-name="ce6">
            <text:p>4.職業社會保險、津貼之投保資格、保險費率、領取各項給付之條件、期間與金額。</text:p>
          </table:table-cell>
          <table:table-cell office:value-type="string" table:style-name="ce6">
            <text:p>4-6農民健康保險</text:p>
            <text:p>1.投保資格</text:p>
            <text:p>2.保險費率</text:p>
            <text:p>3.領取各項給付之條件、期間與金額</text:p>
          </table:table-cell>
          <table:table-cell office:value-type="string" table:style-name="ce6">
            <text:p>1.投保資格：依「農民健康保險條例」(下稱本條例)第5條之規定，年滿15歲以上從事農業工作之農民，未領取相關社會保險老年給付者，且符合「從事農業工作農民申請參加農民健康保險認定標準及資格審查辦法」所定之資格條件。</text:p>
            <text:p>2.保險費率：依本條例第11條第1項規定之保險費率為2.55%。</text:p>
            <text:p>3.領取農民健康保險(下稱農保)各項給付之條件、期間與金額：</text:p>
            <text:p>(1)生育給付</text:p>
            <text:p>A.被保險人或其配偶參加農保後分娩或早產者。</text:p>
            <text:p>B.依本條例第23條第1項規定，領取保險給付之請求權，自得請領之日起，因5年間不行使而消滅。</text:p>
            <text:p>C.分娩或早產者，按其事故發生當月之投保金額1次給與3個月，雙生以上者，比例增給。</text:p>
            <text:p>(2)身心障礙給付</text:p>
            <text:p>A.被保險人於參加農保期間因遭受傷害或罹患疾病，經治療後，症狀固定，再行治療仍不能期待其治療效果，如身體遺存障害，適合身心障礙給付標準規定之項目，並經保險人自設或特約醫療機構診斷為永久身心障礙者。</text:p>
            <text:p>B.依本條例第23條第1項規定，領取保險給付之請求權，自得請領之日起，因5年間不行使而消滅。</text:p>
            <text:p>C.按其當月投保金額，依規定之身心障礙等級及給付標準，一次請領身心障礙給付。</text:p>
            <text:p>(3)喪葬津貼</text:p>
            <text:p>A.農保被保險人死亡。</text:p>
            <text:p>B.依本條例第23條第1項規定，領取保險給付之請求權，自得請領之日起，因5年間不行使而消滅。</text:p>
            <text:p>C.按其當月投保金額，給與喪葬津貼15個月。</text:p>
          </table:table-cell>
          <table:table-cell table:number-columns-repeated="16381"/>
        </table:table-row>
        <table:table-row table:style-name="ro6">
          <table:table-cell office:value-type="string" table:style-name="ce6">
            <text:p>4.職業社會保險、津貼之投保資格、保險費率、領取各項給付之條件、期間與金額。</text:p>
          </table:table-cell>
          <table:table-cell office:value-type="string" table:style-name="ce6">
            <text:p>4-7農民職業災害保險</text:p>
            <text:p>1.投保資格</text:p>
            <text:p>2.保險費率</text:p>
            <text:p>3.領取各項給付之條件、期間與金額</text:p>
          </table:table-cell>
          <table:table-cell office:value-type="string" table:style-name="ce6">
            <text:p>1.投保資格：依「農民職業災害保險試辦辦法」(下稱本試辦辦法)第4條規定，年滿15歲以上，且符合所定資格之一者(農民健康保險被保險人、全民健康保險第3類被保險人及區域性從事農業生產工作之國民)。</text:p>
            <text:p>2.保險費率：依本試辦辦法第12條第2項規定之保險費率為0.19%。</text:p>
            <text:p>3.領取農民職業災害保險(下稱農職保)各項給付之條件、期間與金額：</text:p>
            <text:p>(1)傷病給付</text:p>
            <text:p>A.被保險人因實際從事農業工作遭遇職業傷病不能工作，以致喪失或減少收入，正在治療中者，自不能工作之第4日起，發給傷病給付。</text:p>
            <text:p>B.領取傷病給付之請求權，自得請領之日起，因5年間不行使而消滅。</text:p>
            <text:p>C.前2個月按月投保金額全額發給，第3個月起按月投保金額70%發給，最長以2年為限。</text:p>
            <text:p>(2)身心障礙給付</text:p>
            <text:p>A.被保險人因實際從事農業工作遭遇職業傷病，經治療後，症狀固定，再行治療仍不能期待其治療效果，經全民健康保險醫事服務機構診斷為永久身心障礙，並符合農職保身心障礙給付標準規定之項目者。 B.領取身心障礙給付之請求權，自得請領之日起，因5年間不行使而消滅。</text:p>
            <text:p>C.按其當月月投保金額，依規定之身心障礙等級及給付標準，增給50%，一次請領身心障礙給付。</text:p>
            <text:p>(3)喪葬津貼</text:p>
            <text:p>A.被保險人因職業傷病致死亡。</text:p>
            <text:p>B.領取喪葬津貼之請求權，自得請領之日起，因5年間不行使而消滅。</text:p>
            <text:p>C.按其當月投保金額，給與喪葬津貼30個月。</text:p>
          </table:table-cell>
          <table:table-cell table:number-columns-repeated="16381"/>
        </table:table-row>
        <table:table-row table:number-rows-repeated="1048573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3:02:24Z</dc:date>
    <meta:print-date>2026-05-18T03:02:19Z</meta:print-date>
    <meta:editing-cycles>28</meta:editing-cycles>
    <meta:editing-duration>PT1254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