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514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20.638cm"/>
    </style:style>
    <style:style style:name="co4" style:family="table-column">
      <style:table-column-properties fo:break-before="auto" style:column-width="2.117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4.717cm" fo:break-before="auto" style:use-optimal-row-height="true"/>
    </style:style>
    <style:style style:name="ro3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2" style:family="table-cell" style:parent-style-name="Default" style:data-style-name="N0"/>
    <style:style style:name="ce23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24" style:family="table-cell" style:parent-style-name="Default" style:data-style-name="N0">
      <style:text-properties fo:color="#000000"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fo:wrap-option="wrap" fo:border="0.06pt solid #000000" style:vertical-align="top"/>
      <style:text-properties fo:color="#000000"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ackground-color="transparent" style:vertical-align="middle"/>
    </style:style>
    <style:style style:name="ce27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3" style:family="table-cell" style:parent-style-name="Default" style:data-style-name="N0"/>
    <style:style style:name="ce14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15" style:family="table-cell" style:parent-style-name="Default" style:data-style-name="N0">
      <style:text-properties fo:color="#000000"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wrap-option="wrap" fo:border="0.06pt solid #000000" style:vertical-align="top"/>
      <style:text-properties fo:color="#000000"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fo:background-color="transparent" style:vertical-align="middle"/>
    </style:style>
    <style:style style:name="ce18" style:family="table-cell" style:parent-style-name="Default" style:data-style-name="N0">
      <style:table-cell-properties style:vertical-align="middle"/>
    </style:style>
    <style:style style:name="T2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bold" style:font-name-asian="標楷體1" style:font-size-asian="12pt" style:font-style-asian="normal" style:font-weight-asian="bold" style:font-name-complex="標楷體1" style:font-size-complex="12pt" style:font-style-complex="normal" style:font-weight-complex="bold"/>
    </style:style>
    <style:style style:name="T3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5"/>
        <table:table-column table:style-name="co4" table:number-columns-repeated="16381" table:default-cell-style-name="ce13"/>
        <table:table-row table:style-name="ro1">
          <table:table-cell table:style-name="ce10" office:value-type="string" calcext:value-type="string">
            <text:p>11-2「消除一切形式種族歧視國際公約」第4條及「消除一切形式種族歧視國際公約」第15號一般性建議、第28號一般性建議及第35號一般性建議於我國「人民團體法」之落實情形。</text:p>
          </table:table-cell>
          <table:table-cell table:number-columns-repeated="16383"/>
        </table:table-row>
        <table:table-row table:style-name="ro1">
          <table:table-cell table:style-name="ce11" office:value-type="string" calcext:value-type="string">
            <text:p>子指標及編號</text:p>
          </table:table-cell>
          <table:table-cell table:style-name="ce14" office:value-type="string" calcext:value-type="string">
            <text:p><text:span text:style-name="T3">子指標項目</text:span></text:p>
          </table:table-cell>
          <table:table-cell table:style-name="ce11" office:value-type="string" calcext:value-type="string">
            <text:p>對應資料</text:p>
          </table:table-cell>
          <table:table-cell table:style-name="ce17" table:number-columns-repeated="2"/>
          <table:table-cell table:number-columns-repeated="16379"/>
        </table:table-row>
        <table:table-row table:style-name="ro2">
          <table:table-cell table:style-name="ce12" office:value-type="string" calcext:value-type="string">
            <text:p>11-2「消除一切形式種族歧視國際公約」第4條及「消除一切形式種族歧視國際公約」第15號一般性建議、第28號一般性建議及第35號一般性建議於我國「人民團體法」之落實情形。</text:p>
          </table:table-cell>
          <table:table-cell table:style-name="ce12" office:value-type="string" calcext:value-type="string">
            <text:p>無</text:p>
          </table:table-cell>
          <table:table-cell table:style-name="ce16" office:value-type="string" calcext:value-type="string">
            <text:p><text:span text:style-name="T3">「人民團體法」部分：</text:span></text:p>
            <text:p>1.依據《消除一切形式種族歧視國際公約》第4條及第15號一般性建議、第28號一般性建議及第35號一般性建議等相關法規，內政部已分別於109年5月22日修正發布「社會團體許可立案作業規定」第6點，以及於112年2月8日修正公布「人民團體法」第7條條文，明文規定團體名稱不得有歧視性或仇恨性之情形。</text:p>
            <text:p>2.內政部依據「人民團體法」及「社會團體許可立案作業規定」審理社會團體申請案件，如查有團體名稱涉有歧視性或仇恨性之情形，皆依前揭規定，予以輔導修正之。</text:p>
            <text:p>3.人民團體涉有歧視性或仇恨性活動，民眾得以書面、首長信箱進行申訴，如有違反法令或妨害公益情事者，內政部得依「人民團體法」第58條規定予以警告、撤銷、解散等處分。</text:p>
            <text:p>4.107年至114年並未接獲有關人民團體名稱涉有種族歧視、種族仇恨、種族優越之情形，亦無接獲人民團體涉有歧視性或仇恨性活動等之陳情或申訴案件。</text:p>
            <text:p/>
          </table:table-cell>
          <table:table-cell table:style-name="ce18" table:number-columns-repeated="16381"/>
        </table:table-row>
        <table:table-row table:style-name="ro3" table:number-rows-repeated="104857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114年.$A$1" table:cell-range-address="114年.$A$2:114年.$C$3"/>
        </table:named-expressions>
      </table:table>
      <table:table table:name="113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5"/>
        <table:table-column table:style-name="co4" table:number-columns-repeated="16381" table:default-cell-style-name="ce13"/>
        <table:table-row table:style-name="ro1">
          <table:table-cell table:style-name="ce10" office:value-type="string" calcext:value-type="string">
            <text:p>11-2「消除一切形式種族歧視國際公約」第4條及「消除一切形式種族歧視國際公約」第15號一般性建議、第28號一般性建議及第35號一般性建議於我國「人民團體法」之落實情形。</text:p>
          </table:table-cell>
          <table:table-cell table:number-columns-repeated="16383"/>
        </table:table-row>
        <table:table-row table:style-name="ro1">
          <table:table-cell table:style-name="ce11" office:value-type="string" calcext:value-type="string">
            <text:p>子指標及編號</text:p>
          </table:table-cell>
          <table:table-cell table:style-name="ce14" office:value-type="string" calcext:value-type="string">
            <text:p><text:span text:style-name="T3">子指標項目</text:span></text:p>
          </table:table-cell>
          <table:table-cell table:style-name="ce11" office:value-type="string" calcext:value-type="string">
            <text:p>對應資料</text:p>
          </table:table-cell>
          <table:table-cell table:style-name="ce17" table:number-columns-repeated="2"/>
          <table:table-cell table:number-columns-repeated="16379"/>
        </table:table-row>
        <table:table-row table:style-name="ro2">
          <table:table-cell table:style-name="ce12" office:value-type="string" calcext:value-type="string">
            <text:p>11-2「消除一切形式種族歧視國際公約」第4條及「消除一切形式種族歧視國際公約」第15號一般性建議、第28號一般性建議及第35號一般性建議於我國「人民團體法」之落實情形。</text:p>
          </table:table-cell>
          <table:table-cell table:style-name="ce12" office:value-type="string" calcext:value-type="string">
            <text:p>無</text:p>
          </table:table-cell>
          <table:table-cell table:style-name="ce16" office:value-type="string" calcext:value-type="string">
            <text:p><text:span text:style-name="T3">「人民團體法」部分：</text:span></text:p>
            <text:p>1.依據《消除一切形式種族歧視國際公約》第4條及第15號一般性建議、第28號一般性建議及第35號一般性建議等相關法規，內政部已分別於109年5月22日修正發布「社會團體許可立案作業規定」第6點，以及於112年2月8日修正公布「人民團體法」第7條條文，明文規定團體名稱不得有歧視性或仇恨性之情形。</text:p>
            <text:p>2.內政部依據「人民團體法」及「社會團體許可立案作業規定」審理社會團體申請案件，如查有團體名稱涉有歧視性或仇恨性之情形，皆依前揭規定，予以輔導修正之。</text:p>
            <text:p>3.人民團體涉有歧視性或仇恨性活動，民眾得以書面、首長信箱進行申訴，如有違反法令或妨害公益情事者，內政部得依「人民團體法」第58條規定予以警告、撤銷、解散等處分。</text:p>
            <text:p>4.107年至113年並未接獲有關人民團體名稱涉有種族歧視、種族仇恨、種族優越之情形，亦無接獲人民團體涉有歧視性或仇恨性活動等之陳情或申訴案件。</text:p>
            <text:p/>
          </table:table-cell>
          <table:table-cell table:style-name="ce18" table:number-columns-repeated="16381"/>
        </table:table-row>
        <table:table-row table:style-name="ro3" table:number-rows-repeated="104857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Print_Area" table:base-cell-address="$113年.$A$1" table:cell-range-address="113年.$A$2:113年.$C$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8:34.84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許玲瑛</meta:initial-creator>
    <meta:creation-date>2025-06-03T09:20:24Z</meta:creation-date>
    <dc:date>2026-06-15T14:19:06.115000000</dc:date>
    <meta:print-date>2025-09-05T01:19:35Z</meta:print-date>
    <meta:editing-duration>PT46S</meta:editing-duration>
    <meta:editing-cycles>2</meta:editing-cycles>
    <meta:document-statistic meta:table-count="2" meta:cell-count="14" meta:object-count="0"/>
  </office:meta>
</office:document-meta>
</file>