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7.3025cm"/>
    </style:style>
    <style:style style:name="co3" style:family="table-column">
      <style:table-column-properties fo:break-before="auto" style:column-width="13.4672916666667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89.1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6372" table:default-cell-style-name="ce5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6">
            <text:p>3.職業社會保險、津貼之開辦日期及保障範圍。</text:p>
          </table:table-cell>
          <table:table-cell office:value-type="string" table:style-name="ce7">
            <text:p>3-4「勞工職業災害保險及保護法」</text:p>
            <text:p>1.開辦日期</text:p>
            <text:p>2.保障範圍</text:p>
          </table:table-cell>
          <table:table-cell office:value-type="string" table:style-name="ce7">
            <text:p>1.勞工職業災害保險及保護法於111年5月1日施行。</text:p>
            <text:p>2.該法除發給遭遇職業傷病保險事故之被保險人，醫療、傷病、失能、死亡及失蹤5種給付外，亦整合職業災害預防及重建相關業務，並訂有相關津貼補助，以提供職業災害勞工及其家屬適足之生活保障，並協助渠等順利重返職場。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number-rows-repeated="1048574" table:style-name="ro3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9T01:00:39Z</dc:date>
    <meta:print-date>2026-05-29T01:00:36Z</meta:print-date>
    <meta:editing-cycles>27</meta:editing-cycles>
    <meta:editing-duration>PT12074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