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5.476875cm"/>
    </style:style>
    <style:style style:name="co2" style:family="table-column">
      <style:table-column-properties fo:break-before="auto" style:column-width="6.77333333333333cm"/>
    </style:style>
    <style:style style:name="co3" style:family="table-column">
      <style:table-column-properties fo:break-before="auto" style:column-width="11.615208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154.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12.國家失業相關政策的時程及覆蓋範圍。</text:p>
          </table:table-cell>
          <table:table-cell office:value-type="string" table:style-name="ce5">
            <text:p>12-2「就業服務法」-協助就業服務</text:p>
            <text:p>1.施行時間</text:p>
            <text:p>2.適用對象</text:p>
            <text:p>3.保障內容</text:p>
          </table:table-cell>
          <table:table-cell office:value-type="string" table:style-name="ce6">
            <text:p>1.就業服務法於民國81年5月開始施行。</text:p>
            <text:p>2.適用對象為本國籍勞工。</text:p>
            <text:p>3.為促進國民就業，增進社會及經濟發展，由政府機關設置提供就業服務之公立就業服務機構，對於求職人申請求職登記，不得拒絕。但其申請有違反法令或拒絕提供為推介就業所需之資料者，不在此限。</text:p>
          </table:table-cell>
          <table:table-cell table:number-columns-repeated="9" table:style-name="ce3"/>
          <table:table-cell table:number-columns-repeated="16372"/>
        </table:table-row>
        <table:table-row table:number-rows-repeated="3" table:style-name="ro3">
          <table:table-cell table:number-columns-repeated="2" table:style-name="ce7"/>
          <table:table-cell table:number-columns-repeated="10" table:style-name="ce3"/>
          <table:table-cell table:number-columns-repeated="16372"/>
        </table:table-row>
        <table:table-row table:number-rows-repeated="10" table:style-name="ro4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5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8" table:style-name="ro5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9T01:13:14Z</dc:date>
    <meta:print-date>2026-05-29T01:13:11Z</meta:print-date>
    <meta:editing-cycles>36</meta:editing-cycles>
    <meta:editing-duration>PT14658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