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456cm"/>
    </style:style>
    <style:style style:name="co2" style:family="table-column">
      <style:table-column-properties fo:break-before="auto" style:column-width="5.863cm"/>
    </style:style>
    <style:style style:name="co3" style:family="table-column">
      <style:table-column-properties fo:break-before="auto" style:column-width="13.483cm"/>
    </style:style>
    <style:style style:name="co4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778cm" fo:break-before="auto" style:use-optimal-row-height="false"/>
    </style:style>
    <style:style style:name="ro3" style:family="table-row">
      <style:table-row-properties style:row-height="1.741cm" fo:break-before="auto" style:use-optimal-row-height="tru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0"/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2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number-columns-repeated="16381" table:default-cell-style-name="ce12"/>
        <table:table-row table:style-name="ro1">
          <table:table-cell table:style-name="ce5" office:value-type="string" calcext:value-type="string" table:number-columns-spanned="3" table:number-rows-spanned="1">
            <text:p>10-1依「國家語言發展法」所獎勵或補助出版、製作、播映節目及各形式通訊傳播服務之落實情形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6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6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7" office:value-type="string" calcext:value-type="string">
            <text:p>10.依「國家語言發展法」、「客家基本法」第17條所獎勵或補助出版、製作、播映節目及各形式通訊傳播服務之落實情形。</text:p>
          </table:table-cell>
          <table:table-cell table:style-name="ce7" office:value-type="string" calcext:value-type="string">
            <text:p>10-1依「國家語言發展法」所獎勵或補助出版、製作、播映節目及各形式通訊傳播服務之落實情形</text:p>
          </table:table-cell>
          <table:table-cell table:style-name="ce7" office:value-type="string" calcext:value-type="string">
            <text:p>文化部114年透過獎勵或補助製作各國家語言有聲出版品、影視音節目、廣播、電影、戲劇、動畫配音等內容作品，相關獎補助案件共計724件，並透過影音及社群媒體平臺傳播，增進面臨傳承危機國家語言學習管道及使用機會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number-columns-repeated="16381" table:default-cell-style-name="ce12"/>
        <table:table-row table:style-name="ro1">
          <table:table-cell table:style-name="ce5" office:value-type="string" calcext:value-type="string" table:number-columns-spanned="3" table:number-rows-spanned="1">
            <text:p>10-1依「國家語言發展法」所獎勵或補助出版、製作、播映節目及各形式通訊傳播服務之落實情形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6" office:value-type="string" calcext:value-type="string">
            <text:p>子指標及編號</text:p>
          </table:table-cell>
          <table:table-cell table:style-name="ce6" office:value-type="string" calcext:value-type="string">
            <text:p>子指標項目</text:p>
          </table:table-cell>
          <table:table-cell table:style-name="ce6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7" office:value-type="string" calcext:value-type="string">
            <text:p>10.依「國家語言發展法」、「客家基本法」第17條所獎勵或補助出版、製作、播映節目及各形式通訊傳播服務之落實情形。</text:p>
          </table:table-cell>
          <table:table-cell table:style-name="ce7" office:value-type="string" calcext:value-type="string">
            <text:p>10-1依「國家語言發展法」所獎勵或補助出版、製作、播映節目及各形式通訊傳播服務之落實情形</text:p>
          </table:table-cell>
          <table:table-cell table:style-name="ce7" office:value-type="string" calcext:value-type="string">
            <text:p>文化部113年透過獎勵或補助製作各國家語言有聲出版品、影視音節目、廣播、電影、戲劇、動畫配音等內容作品，相關獎補助案件共計304件，並透過影音及社群媒體平臺傳播，增進面臨傳承危機國家語言學習管道及使用機會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4:16:04.64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2:36:26Z</meta:creation-date>
    <dc:date>2026-06-15T14:16:26.499000000</dc:date>
    <meta:print-date>2025-03-26T06:53:49Z</meta:print-date>
    <meta:editing-duration>PT38S</meta:editing-duration>
    <meta:editing-cycles>2</meta:editing-cycles>
    <meta:document-statistic meta:table-count="2" meta:cell-count="14" meta:object-count="0"/>
  </office:meta>
</office:document-meta>
</file>