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_19968__33324__32_3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6.111875cm"/>
    </style:style>
    <style:style style:name="co3" style:family="table-column">
      <style:table-column-properties fo:break-before="auto" style:column-width="10.980208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59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9.公共家庭補助津貼相關法規、政策之生效日期或期間及保障範圍。</text:p>
          </table:table-cell>
          <table:table-cell office:value-type="string" table:style-name="ce3">
            <text:p>9-3「偏遠地區國民小學附設幼兒園招收幼兒辦法」</text:p>
            <text:p>　1.生效日期</text:p>
            <text:p>　2.保障範圍</text:p>
          </table:table-cell>
          <table:table-cell office:value-type="string" table:style-name="ce3">
            <text:p>一、生效日期：107年7月6日教育部臺教授國部字第1070066076B號令訂定發布全文4條並自發布日施行。</text:p>
            <text:p>二、保障範圍：偏遠地區國民小學附設幼兒園，招收3歲以上至入國民小學前幼兒之班級仍有餘額者。於報經直轄市、縣（市）主管機關同意後，得招收當學年度2歲以上未滿3歲之幼兒進行混齡編班，每班以直轄市、縣（市）主管機關核定之招收人數為限，最高不得逾30人。</text:p>
          </table:table-cell>
          <table:table-cell table:number-columns-repeated="16381"/>
        </table:table-row>
        <table:table-row table:style-name="ro3">
          <table:table-cell table:number-columns-repeated="2" table:style-name="ce1"/>
          <table:table-cell table:style-name="ce4"/>
          <table:table-cell table:number-columns-repeated="16381"/>
        </table:table-row>
        <table:table-row table:number-rows-repeated="10485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2pt" style:font-size-asian="12pt" style:font-size-complex="12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2pt" style:font-size-asian="12pt" style:font-size-complex="12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2pt" style:font-size-asian="12pt" style:font-size-complex="12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2pt" style:font-size-asian="12pt" style:font-size-complex="12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2pt" style:font-size-asian="12pt" style:font-size-complex="12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2pt" style:font-size-asian="12pt" style:font-size-complex="12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2pt" style:font-size-asian="12pt" style:font-size-complex="12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2pt" style:font-size-asian="12pt" style:font-size-complex="12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2pt" style:font-size-asian="12pt" style:font-size-complex="12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2pt" style:font-size-asian="12pt" style:font-size-complex="12pt"/>
    </style:style>
    <style:style style:name="Result" style:family="table-cell" style:data-style-name="N0">
      <style:table-cell-properties style:vertical-align="middle" fo:background-color="transparent"/>
      <style:text-properties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2pt" style:font-size-asian="12pt" style:font-size-complex="12pt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壬翔</meta:initial-creator>
    <dc:creator>張壬翔</dc:creator>
    <meta:creation-date>2015-06-05T18:19:34Z</meta:creation-date>
    <dc:date>2026-05-20T09:58:57Z</dc:date>
    <meta:print-date>2026-05-20T09:58:45Z</meta:print-date>
  </office:meta>
</office:document-meta>
</file>