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13.678958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07.2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15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960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3.職業社會保險、津貼之開辦日期及保障範圍。</text:p>
          </table:table-cell>
          <table:table-cell office:value-type="string" table:style-name="ce5">
            <text:p>3-2軍人保險條例開辦日期及保障範圍。</text:p>
          </table:table-cell>
          <table:table-cell office:value-type="string" table:style-name="ce5">
            <text:p>1.法令依據：軍人保險條例、軍人保險條例施行細則。</text:p>
            <text:p>2.軍人保險39年6月開辦，42年11月19日公布施行軍人保險條例。</text:p>
            <text:p>3.保險範圍包括死亡、身心障礙、退伍、育嬰留職停薪及眷屬喪葬5項。</text:p>
            <text:p>4.「軍人保險條例」相關條文，刻依法制作業程序辦理政策性修法作業，俟修正公布後滾動式增列最新資料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number-rows-repeated="3" table:style-name="ro3">
          <table:table-cell table:number-columns-repeated="2" table:style-name="ce6"/>
          <table:table-cell table:number-columns-repeated="10" table:style-name="ce3"/>
          <table:table-cell table:number-columns-repeated="16372"/>
        </table:table-row>
        <table:table-row table:number-rows-repeated="10" table:style-name="ro4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5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58" table:style-name="ro6">
          <table:table-cell table:number-columns-repeated="16384"/>
        </table:table-row>
        <table:named-expressions>
          <table:named-range table:name="Print_Area" table:cell-range-address="115年.$A$1:115年.$C$2" table:base-cell-address="115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8740157480315in" fo:margin-right="0.78740157480315in" style:print-orientation="portrait" style:print-page-order="ttb" style:first-page-number="1" style:scale-to-X="1" style:scale-to-Y="1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78740157480315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15:04:43Z</meta:creation-date>
    <dc:date>2026-05-15T03:45:42Z</dc:date>
    <meta:print-date>2026-05-15T03:45:38Z</meta:print-date>
    <meta:editing-cycles>38</meta:editing-cycles>
    <meta:editing-duration>PT125016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