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Liberation Sans1" svg:font-family="&quot;Liberation Sans1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2F0D9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6.4135cm"/>
    </style:style>
    <style:style style:name="co2" style:family="table-column">
      <style:table-column-properties fo:break-before="auto" style:column-width="6.30766666666667cm"/>
    </style:style>
    <style:style style:name="co3" style:family="table-column">
      <style:table-column-properties fo:break-before="auto" style:column-width="12.4671666666667cm"/>
    </style:style>
    <style:style style:name="co4" style:family="table-column">
      <style:table-column-properties fo:break-before="auto" style:column-width="2.11666666666667cm"/>
    </style:style>
    <style:style style:name="ro1" style:family="table-row">
      <style:table-row-properties style:row-height="16.2pt" style:use-optimal-row-height="true" fo:break-before="auto"/>
    </style:style>
    <style:style style:name="ro2" style:family="table-row">
      <style:table-row-properties style:row-height="135.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16381" table:default-cell-style-name="ce2"/>
        <table:table-row table:style-name="ro1">
          <table:table-cell office:value-type="string" table:number-columns-spanned="3" table:number-rows-spanned="1" table:style-name="ce1">
            <text:p>1-1 「保護所有移工及其家庭成員權利國際公約」(ICMW)之國內法化進度</text:p>
          </table:table-cell>
          <table:covered-table-cell table:number-columns-repeated="2"/>
          <table:table-cell table:number-columns-repeated="16381" table:style-name="ce2"/>
        </table:table-row>
        <table:table-row table:style-name="ro1">
          <table:table-cell office:value-type="string" table:style-name="ce3">
            <text:p>子指標及編號</text:p>
          </table:table-cell>
          <table:table-cell office:value-type="string" table:style-name="ce3">
            <text:p>子指標項目</text:p>
          </table:table-cell>
          <table:table-cell office:value-type="string" table:style-name="ce3">
            <text:p>對應資料</text:p>
          </table:table-cell>
          <table:table-cell table:number-columns-repeated="2" table:style-name="ce4"/>
          <table:table-cell table:number-columns-repeated="16379"/>
        </table:table-row>
        <table:table-row table:style-name="ro2">
          <table:table-cell office:value-type="string" table:style-name="ce5">
            <text:p>1.「保護所有移工及其家庭成員權利國際公約」及「保護所有人免遭強迫失蹤國際公約」國內法化進度。</text:p>
          </table:table-cell>
          <table:table-cell office:value-type="string" table:style-name="ce6">
            <text:p>1-1「保護所有移工及其家庭成員權利國際公約」(ICMW)之國內法化進度</text:p>
          </table:table-cell>
          <table:table-cell office:value-type="string" table:style-name="ce7">
            <text:p>1.<text:span text:style-name="T1">勞動部</text:span>於113年3月8日<text:span text:style-name="T1">已提供行政院人權處相關公約文件</text:span>在案，<text:span text:style-name="T1">惟</text:span>因應社會變遷及產業發展需求，且公約內容涉移工人權議題廣泛，尚待各部會釐明，<text:span text:style-name="T1">勞動部</text:span>已於113年5月29日函請行政院撤回本案，經行政院113年6月17日回函原則同意撤回。</text:p>
            <text:p>2.為更完善保障移工權益並符合公約精神，<text:span text:style-name="T1">勞動部</text:span>考量本公約保留條文涉移工自由轉換議題，刻委託專家學者就國際經驗、可行性與影響評估分析，後續將儘速將本公約再行陳報行政院審議。</text:p>
          </table:table-cell>
          <table:table-cell table:number-columns-repeated="16381" table:style-name="ce2"/>
        </table:table-row>
        <table:table-row table:style-name="ro1">
          <table:table-cell table:style-name="ce8"/>
          <table:table-cell table:number-columns-repeated="16383" table:style-name="ce2"/>
        </table:table-row>
        <table:table-row table:number-rows-repeated="104857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Liberation Sans1" svg:font-family="&quot;Liberation Sans1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2pt" style:font-size-asian="12pt" style:font-size-complex="12p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69%" style:table-centering="none" style:print="objects charts drawings"/>
      <style:header-style>
        <style:header-footer-properties fo:min-height="0.448425196850394in" fo:margin-left="0in" fo:margin-right="0in" fo:margin-bottom="0in"/>
      </style:header-style>
      <style:footer-style>
        <style:header-footer-properties fo:min-height="0.44842519685039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頁面<text:s/><text:page-number>1</text:page-number></text:p>
      </style:footer>
      <style:footer-left style:display="false"/>
      <style:footer-first>
        <text:p>頁面<text:s/>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育伶</meta:initial-creator>
    <dc:creator>陳育伶</dc:creator>
    <meta:creation-date>2025-02-12T01:00:09Z</meta:creation-date>
    <dc:date>2026-06-10T09:48:10Z</dc:date>
    <meta:print-date>2026-05-07T03:25:31Z</meta:print-date>
    <meta:editing-cycles>7</meta:editing-cycles>
    <meta:editing-duration>PT372S</meta:editing-duration>
  </office:meta>
</office:document-meta>
</file>