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EEEEEE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48">
      <style:table-cell-properties fo:border="thin solid #000000" style:vertical-align="middle" fo:wrap-option="wrap" fo:background-color="#EEEEE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48"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style:vertical-align="middle"/>
    </style:style>
    <style:style style:name="co1" style:family="table-column">
      <style:table-column-properties fo:break-before="auto" style:column-width="5.08cm"/>
    </style:style>
    <style:style style:name="co2" style:family="table-column">
      <style:table-column-properties fo:break-before="auto" style:column-width="5.318125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64041666666667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25.15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31.35pt" style:use-optimal-row-height="false" fo:break-before="auto"/>
    </style:style>
    <style:style style:name="ro5" style:family="table-row">
      <style:table-row-properties style:row-height="26.2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24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(含各分組變項資料)" table:style-name="ta1">
        <table:table-column table:style-name="co1" table:default-cell-style-name="ce17"/>
        <table:table-column table:style-name="co2" table:number-columns-repeated="3" table:default-cell-style-name="ce6"/>
        <table:table-column table:style-name="co3" table:default-cell-style-name="ce6"/>
        <table:table-column table:style-name="co4" table:default-cell-style-name="ce6"/>
        <table:table-column table:style-name="co4" table:number-columns-repeated="1018" table:default-cell-style-name="ce1"/>
        <table:table-column table:style-name="co5" table:number-columns-repeated="15360" table:default-cell-style-name="ce1"/>
        <table:table-row table:style-name="ro1">
          <table:table-cell office:value-type="string" table:number-columns-spanned="4" table:number-rows-spanned="1" table:style-name="ce18">
            <text:p>13-2 年度勞工保險被保險人人數－上年度同期之被保險人人數</text:p>
          </table:table-cell>
          <table:covered-table-cell table:number-columns-repeated="3"/>
          <table:table-cell table:number-columns-repeated="2" table:style-name="ce2"/>
          <table:table-cell table:number-columns-repeated="16378"/>
        </table:table-row>
        <table:table-row table:style-name="ro2">
          <table:table-cell table:number-columns-repeated="2" table:style-name="ce3"/>
          <table:table-cell table:style-name="ce4"/>
          <table:table-cell office:value-type="string" table:style-name="ce5">
            <text:p>單位：人</text:p>
          </table:table-cell>
          <table:table-cell table:number-columns-repeated="2" table:style-name="ce6"/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19">
            <text:p>項目</text:p>
          </table:table-cell>
          <table:table-cell office:value-type="string" table:number-columns-spanned="3" table:number-rows-spanned="1" table:style-name="ce19">
            <text:p>年度</text:p>
          </table:table-cell>
          <table:covered-table-cell table:number-columns-repeated="2"/>
          <table:table-cell table:number-columns-repeated="2" table:style-name="ce6"/>
          <table:table-cell table:number-columns-repeated="16378"/>
        </table:table-row>
        <table:table-row table:style-name="ro3">
          <table:covered-table-cell/>
          <table:table-cell office:value-type="string" table:style-name="ce8">
            <text:p>114年(A)</text:p>
          </table:table-cell>
          <table:table-cell office:value-type="string" table:style-name="ce8">
            <text:p>113年(B)</text:p>
          </table:table-cell>
          <table:table-cell office:value-type="string" table:style-name="ce8">
            <text:p>增減數(A-B)</text:p>
          </table:table-cell>
          <table:table-cell table:number-columns-repeated="2" table:style-name="ce6"/>
          <table:table-cell table:number-columns-repeated="16378"/>
        </table:table-row>
        <table:table-row table:style-name="ro3">
          <table:table-cell office:value-type="string" table:style-name="ce9">
            <text:p>全體</text:p>
          </table:table-cell>
          <table:table-cell office:value-type="float" office:value="10481213" table:style-name="ce10">
            <text:p>10,481,213<text:s/></text:p>
          </table:table-cell>
          <table:table-cell office:value-type="float" office:value="10479398" table:style-name="ce10">
            <text:p>10,479,398<text:s/></text:p>
          </table:table-cell>
          <table:table-cell office:value-type="float" office:value="1815" table:formula="of:=[.B5]-[.C5]" table:style-name="ce10">
            <text:p>1,815<text:s/></text:p>
          </table:table-cell>
          <table:table-cell table:number-columns-repeated="2" table:style-name="ce6"/>
          <table:table-cell table:number-columns-repeated="16378"/>
        </table:table-row>
        <table:table-row table:style-name="ro4">
          <table:table-cell office:value-type="string" table:style-name="ce11">
            <text:p>依性別分</text:p>
          </table:table-cell>
          <table:table-cell table:number-columns-repeated="3" table:style-name="ce12"/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4">
            <text:p>男</text:p>
          </table:table-cell>
          <table:table-cell office:value-type="float" office:value="5284170" table:style-name="ce10">
            <text:p>5,284,170<text:s/></text:p>
          </table:table-cell>
          <table:table-cell office:value-type="float" office:value="5283318" table:style-name="ce10">
            <text:p>5,283,318<text:s/></text:p>
          </table:table-cell>
          <table:table-cell office:value-type="float" office:value="852" table:formula="of:=[.B7]-[.C7]" table:style-name="ce10">
            <text:p>852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4">
            <text:p>女</text:p>
          </table:table-cell>
          <table:table-cell office:value-type="float" office:value="5197043" table:style-name="ce10">
            <text:p>5,197,043<text:s/></text:p>
          </table:table-cell>
          <table:table-cell office:value-type="float" office:value="5196080" table:style-name="ce10">
            <text:p>5,196,080<text:s/></text:p>
          </table:table-cell>
          <table:table-cell office:value-type="float" office:value="963" table:formula="of:=[.B8]-[.C8]" table:style-name="ce10">
            <text:p>963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1">
            <text:p>依年齡分</text:p>
          </table:table-cell>
          <table:table-cell table:number-columns-repeated="3" table:style-name="ce12"/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4">
            <text:p>未滿15歲</text:p>
          </table:table-cell>
          <table:table-cell office:value-type="float" office:value="16" table:style-name="ce10">
            <text:p>16<text:s/></text:p>
          </table:table-cell>
          <table:table-cell office:value-type="float" office:value="31" table:style-name="ce10">
            <text:p>31<text:s/></text:p>
          </table:table-cell>
          <table:table-cell office:value-type="float" office:value="-15" table:formula="of:=[.B10]-[.C10]" table:style-name="ce10">
            <text:p>-15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4">
            <text:p>15-19歲</text:p>
          </table:table-cell>
          <table:table-cell office:value-type="float" office:value="124221" table:style-name="ce10">
            <text:p>124,221<text:s/></text:p>
          </table:table-cell>
          <table:table-cell office:value-type="float" office:value="122371" table:style-name="ce10">
            <text:p>122,371<text:s/></text:p>
          </table:table-cell>
          <table:table-cell office:value-type="float" office:value="1850" table:formula="of:=[.B11]-[.C11]" table:style-name="ce10">
            <text:p>1,850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4">
            <text:p>20-24歲</text:p>
          </table:table-cell>
          <table:table-cell office:value-type="float" office:value="609567" table:style-name="ce10">
            <text:p>609,567<text:s/></text:p>
          </table:table-cell>
          <table:table-cell office:value-type="float" office:value="655529" table:style-name="ce10">
            <text:p>655,529<text:s/></text:p>
          </table:table-cell>
          <table:table-cell office:value-type="float" office:value="-45962" table:formula="of:=[.B12]-[.C12]" table:style-name="ce10">
            <text:p>-45,962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4">
            <text:p>25-29歲</text:p>
          </table:table-cell>
          <table:table-cell office:value-type="float" office:value="1214010" table:style-name="ce10">
            <text:p>1,214,010<text:s/></text:p>
          </table:table-cell>
          <table:table-cell office:value-type="float" office:value="1221952" table:style-name="ce10">
            <text:p>1,221,952<text:s/></text:p>
          </table:table-cell>
          <table:table-cell office:value-type="float" office:value="-7942" table:formula="of:=[.B13]-[.C13]" table:style-name="ce10">
            <text:p>-7,942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4">
            <text:p>30-34歲</text:p>
          </table:table-cell>
          <table:table-cell office:value-type="float" office:value="1360881" table:style-name="ce10">
            <text:p>1,360,881<text:s/></text:p>
          </table:table-cell>
          <table:table-cell office:value-type="float" office:value="1366769" table:style-name="ce10">
            <text:p>1,366,769<text:s/></text:p>
          </table:table-cell>
          <table:table-cell office:value-type="float" office:value="-5888" table:formula="of:=[.B14]-[.C14]" table:style-name="ce10">
            <text:p>-5,888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4">
            <text:p>35-39歲</text:p>
          </table:table-cell>
          <table:table-cell office:value-type="float" office:value="1326183" table:style-name="ce10">
            <text:p>1,326,183<text:s/></text:p>
          </table:table-cell>
          <table:table-cell office:value-type="float" office:value="1323335" table:style-name="ce10">
            <text:p>1,323,335<text:s/></text:p>
          </table:table-cell>
          <table:table-cell office:value-type="float" office:value="2848" table:formula="of:=[.B15]-[.C15]" table:style-name="ce10">
            <text:p>2,848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4">
            <text:p>40-44歲</text:p>
          </table:table-cell>
          <table:table-cell office:value-type="float" office:value="1516551" table:style-name="ce10">
            <text:p>1,516,551<text:s/></text:p>
          </table:table-cell>
          <table:table-cell office:value-type="float" office:value="1557782" table:style-name="ce10">
            <text:p>1,557,782<text:s/></text:p>
          </table:table-cell>
          <table:table-cell office:value-type="float" office:value="-41231" table:formula="of:=[.B16]-[.C16]" table:style-name="ce10">
            <text:p>-41,231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4">
            <text:p>45-49歲</text:p>
          </table:table-cell>
          <table:table-cell office:value-type="float" office:value="1543718" table:style-name="ce10">
            <text:p>1,543,718<text:s/></text:p>
          </table:table-cell>
          <table:table-cell office:value-type="float" office:value="1495440" table:style-name="ce10">
            <text:p>1,495,440<text:s/></text:p>
          </table:table-cell>
          <table:table-cell office:value-type="float" office:value="48278" table:formula="of:=[.B17]-[.C17]" table:style-name="ce10">
            <text:p>48,278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4">
            <text:p>50-54歲</text:p>
          </table:table-cell>
          <table:table-cell office:value-type="float" office:value="1196533" table:style-name="ce10">
            <text:p>1,196,533<text:s/></text:p>
          </table:table-cell>
          <table:table-cell office:value-type="float" office:value="1181173" table:style-name="ce10">
            <text:p>1,181,173<text:s/></text:p>
          </table:table-cell>
          <table:table-cell office:value-type="float" office:value="15360" table:formula="of:=[.B18]-[.C18]" table:style-name="ce10">
            <text:p>15,360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4">
            <text:p>55-59歲</text:p>
          </table:table-cell>
          <table:table-cell office:value-type="float" office:value="1016828" table:style-name="ce10">
            <text:p>1,016,828<text:s/></text:p>
          </table:table-cell>
          <table:table-cell office:value-type="float" office:value="1000853" table:style-name="ce10">
            <text:p>1,000,853<text:s/></text:p>
          </table:table-cell>
          <table:table-cell office:value-type="float" office:value="15975" table:formula="of:=[.B19]-[.C19]" table:style-name="ce10">
            <text:p>15,975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4">
            <text:p>60-64歲</text:p>
          </table:table-cell>
          <table:table-cell office:value-type="float" office:value="510913" table:style-name="ce10">
            <text:p>510,913<text:s/></text:p>
          </table:table-cell>
          <table:table-cell office:value-type="float" office:value="498651" table:style-name="ce10">
            <text:p>498,651<text:s/></text:p>
          </table:table-cell>
          <table:table-cell office:value-type="float" office:value="12262" table:formula="of:=[.B20]-[.C20]" table:style-name="ce10">
            <text:p>12,262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4">
            <text:p>65歲以上</text:p>
          </table:table-cell>
          <table:table-cell office:value-type="float" office:value="61792" table:style-name="ce10">
            <text:p>61,792<text:s/></text:p>
          </table:table-cell>
          <table:table-cell office:value-type="float" office:value="55512" table:style-name="ce10">
            <text:p>55,512<text:s/></text:p>
          </table:table-cell>
          <table:table-cell office:value-type="float" office:value="6280" table:formula="of:=[.B21]-[.C21]" table:style-name="ce10">
            <text:p>6,280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1">
            <text:p>依身心障礙身分分</text:p>
          </table:table-cell>
          <table:table-cell table:number-columns-repeated="3" table:style-name="ce12"/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4">
            <text:p>身心障礙</text:p>
          </table:table-cell>
          <table:table-cell office:value-type="float" office:value="225160" table:style-name="ce10">
            <text:p>225,160<text:s/></text:p>
          </table:table-cell>
          <table:table-cell office:value-type="float" office:value="228655" table:style-name="ce10">
            <text:p>228,655<text:s/></text:p>
          </table:table-cell>
          <table:table-cell office:value-type="float" office:value="-3495" table:formula="of:=[.B23]-[.C23]" table:style-name="ce10">
            <text:p>-3,495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4">
            <text:p>非身心障礙</text:p>
          </table:table-cell>
          <table:table-cell office:value-type="float" office:value="10256053" table:style-name="ce10">
            <text:p>10,256,053<text:s/></text:p>
          </table:table-cell>
          <table:table-cell office:value-type="float" office:value="10250743" table:style-name="ce10">
            <text:p>10,250,743<text:s/></text:p>
          </table:table-cell>
          <table:table-cell office:value-type="float" office:value="5310" table:formula="of:=[.B24]-[.C24]" table:style-name="ce10">
            <text:p>5,310<text:s/></text:p>
          </table:table-cell>
          <table:table-cell table:number-columns-repeated="2" table:style-name="ce13"/>
          <table:table-cell table:number-columns-repeated="16378"/>
        </table:table-row>
        <table:table-row table:style-name="ro5">
          <table:table-cell office:value-type="string" table:number-columns-spanned="4" table:number-rows-spanned="1" table:style-name="ce20">
            <text:p>說明：本列人數為114年12月及113年12月勞保被保險人數。</text:p>
          </table:table-cell>
          <table:covered-table-cell table:number-columns-repeated="3"/>
          <table:table-cell table:number-columns-repeated="2" table:style-name="ce6"/>
          <table:table-cell table:number-columns-repeated="16378"/>
        </table:table-row>
        <table:table-row table:number-rows-repeated="2" table:style-name="ro6">
          <table:table-cell table:style-name="ce15"/>
          <table:table-cell table:number-columns-repeated="5" table:style-name="ce16"/>
          <table:table-cell table:number-columns-repeated="16378"/>
        </table:table-row>
        <table:table-row table:number-rows-repeated="1048549" table:style-name="ro7">
          <table:table-cell table:number-columns-repeated="16384"/>
        </table:table-row>
        <table:named-expressions>
          <table:named-range table:name="Print_Area" table:cell-range-address="114年(含各分組變項資料).$A$1:114年(含各分組變項資料).$D$25" table:base-cell-address="114年(含各分組變項資料).$A$1"/>
        </table:named-expressions>
      </table:table>
      <table:table table:name="113年(含各分組變項資料)" table:style-name="ta1">
        <table:table-column table:style-name="co1" table:default-cell-style-name="ce17"/>
        <table:table-column table:style-name="co2" table:number-columns-repeated="3" table:default-cell-style-name="ce6"/>
        <table:table-column table:style-name="co3" table:default-cell-style-name="ce6"/>
        <table:table-column table:style-name="co4" table:default-cell-style-name="ce6"/>
        <table:table-column table:style-name="co4" table:number-columns-repeated="1018" table:default-cell-style-name="ce1"/>
        <table:table-column table:style-name="co5" table:number-columns-repeated="15360" table:default-cell-style-name="ce1"/>
        <table:table-row table:style-name="ro1">
          <table:table-cell office:value-type="string" table:number-columns-spanned="4" table:number-rows-spanned="1" table:style-name="ce18">
            <text:p>13-2 年度勞工保險被保險人人數－上年度同期之被保險人人數</text:p>
          </table:table-cell>
          <table:covered-table-cell table:number-columns-repeated="3"/>
          <table:table-cell table:number-columns-repeated="2" table:style-name="ce2"/>
          <table:table-cell table:number-columns-repeated="16378"/>
        </table:table-row>
        <table:table-row table:style-name="ro8">
          <table:table-cell table:number-columns-repeated="2" table:style-name="ce3"/>
          <table:table-cell table:style-name="ce21"/>
          <table:table-cell office:value-type="string" table:style-name="ce5">
            <text:p>單位：人</text:p>
          </table:table-cell>
          <table:table-cell table:number-columns-repeated="2" table:style-name="ce6"/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19">
            <text:p>項目</text:p>
          </table:table-cell>
          <table:table-cell office:value-type="string" table:number-columns-spanned="3" table:number-rows-spanned="1" table:style-name="ce19">
            <text:p>年度</text:p>
          </table:table-cell>
          <table:covered-table-cell table:number-columns-repeated="2"/>
          <table:table-cell table:number-columns-repeated="2" table:style-name="ce6"/>
          <table:table-cell table:number-columns-repeated="16378"/>
        </table:table-row>
        <table:table-row table:style-name="ro3">
          <table:covered-table-cell/>
          <table:table-cell office:value-type="string" table:style-name="ce7">
            <text:p>113年(A)</text:p>
          </table:table-cell>
          <table:table-cell office:value-type="string" table:style-name="ce7">
            <text:p>112年(B)</text:p>
          </table:table-cell>
          <table:table-cell office:value-type="string" table:style-name="ce7">
            <text:p>增減數(A-B)</text:p>
          </table:table-cell>
          <table:table-cell table:number-columns-repeated="2" table:style-name="ce6"/>
          <table:table-cell table:number-columns-repeated="16378"/>
        </table:table-row>
        <table:table-row table:style-name="ro3">
          <table:table-cell office:value-type="string" table:style-name="ce22">
            <text:p>全體</text:p>
          </table:table-cell>
          <table:table-cell office:value-type="float" office:value="10479398" table:style-name="ce10">
            <text:p>10,479,398<text:s/></text:p>
          </table:table-cell>
          <table:table-cell office:value-type="float" office:value="10393546" table:style-name="ce10">
            <text:p>10,393,546<text:s/></text:p>
          </table:table-cell>
          <table:table-cell office:value-type="float" office:value="85852" table:formula="of:=[.B5]-[.C5]" table:style-name="ce10">
            <text:p>85,852<text:s/></text:p>
          </table:table-cell>
          <table:table-cell table:number-columns-repeated="2" table:style-name="ce6"/>
          <table:table-cell table:number-columns-repeated="16378"/>
        </table:table-row>
        <table:table-row table:style-name="ro4">
          <table:table-cell office:value-type="string" table:style-name="ce11">
            <text:p>依性別分</text:p>
          </table:table-cell>
          <table:table-cell table:number-columns-repeated="3" table:style-name="ce12"/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23">
            <text:p>男</text:p>
          </table:table-cell>
          <table:table-cell office:value-type="float" office:value="5283318" table:style-name="ce10">
            <text:p>5,283,318<text:s/></text:p>
          </table:table-cell>
          <table:table-cell office:value-type="float" office:value="5234993" table:style-name="ce10">
            <text:p>5,234,993<text:s/></text:p>
          </table:table-cell>
          <table:table-cell office:value-type="float" office:value="48325" table:formula="of:=[.B7]-[.C7]" table:style-name="ce10">
            <text:p>48,325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23">
            <text:p>女</text:p>
          </table:table-cell>
          <table:table-cell office:value-type="float" office:value="5196080" table:style-name="ce10">
            <text:p>5,196,080<text:s/></text:p>
          </table:table-cell>
          <table:table-cell office:value-type="float" office:value="5158553" table:style-name="ce10">
            <text:p>5,158,553<text:s/></text:p>
          </table:table-cell>
          <table:table-cell office:value-type="float" office:value="37527" table:formula="of:=[.B8]-[.C8]" table:style-name="ce10">
            <text:p>37,527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1">
            <text:p>依年齡分</text:p>
          </table:table-cell>
          <table:table-cell table:number-columns-repeated="3" table:style-name="ce12"/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23">
            <text:p>未滿15歲</text:p>
          </table:table-cell>
          <table:table-cell office:value-type="float" office:value="31" table:style-name="ce10">
            <text:p>31<text:s/></text:p>
          </table:table-cell>
          <table:table-cell office:value-type="float" office:value="33" table:style-name="ce10">
            <text:p>33<text:s/></text:p>
          </table:table-cell>
          <table:table-cell office:value-type="float" office:value="-2" table:formula="of:=[.B10]-[.C10]" table:style-name="ce10">
            <text:p>-2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23">
            <text:p>15-19歲</text:p>
          </table:table-cell>
          <table:table-cell office:value-type="float" office:value="122371" table:style-name="ce10">
            <text:p>122,371<text:s/></text:p>
          </table:table-cell>
          <table:table-cell office:value-type="float" office:value="123239" table:style-name="ce10">
            <text:p>123,239<text:s/></text:p>
          </table:table-cell>
          <table:table-cell office:value-type="float" office:value="-868" table:formula="of:=[.B11]-[.C11]" table:style-name="ce10">
            <text:p>-868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23">
            <text:p>20-24歲</text:p>
          </table:table-cell>
          <table:table-cell office:value-type="float" office:value="655529" table:style-name="ce10">
            <text:p>655,529<text:s/></text:p>
          </table:table-cell>
          <table:table-cell office:value-type="float" office:value="668547" table:style-name="ce10">
            <text:p>668,547<text:s/></text:p>
          </table:table-cell>
          <table:table-cell office:value-type="float" office:value="-13018" table:formula="of:=[.B12]-[.C12]" table:style-name="ce10">
            <text:p>-13,018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23">
            <text:p>25-29歲</text:p>
          </table:table-cell>
          <table:table-cell office:value-type="float" office:value="1221952" table:style-name="ce10">
            <text:p>1,221,952<text:s/></text:p>
          </table:table-cell>
          <table:table-cell office:value-type="float" office:value="1241494" table:style-name="ce10">
            <text:p>1,241,494<text:s/></text:p>
          </table:table-cell>
          <table:table-cell office:value-type="float" office:value="-19542" table:formula="of:=[.B13]-[.C13]" table:style-name="ce10">
            <text:p>-19,542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23">
            <text:p>30-34歲</text:p>
          </table:table-cell>
          <table:table-cell office:value-type="float" office:value="1366769" table:style-name="ce10">
            <text:p>1,366,769<text:s/></text:p>
          </table:table-cell>
          <table:table-cell office:value-type="float" office:value="1343792" table:style-name="ce10">
            <text:p>1,343,792<text:s/></text:p>
          </table:table-cell>
          <table:table-cell office:value-type="float" office:value="22977" table:formula="of:=[.B14]-[.C14]" table:style-name="ce10">
            <text:p>22,977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23">
            <text:p>35-39歲</text:p>
          </table:table-cell>
          <table:table-cell office:value-type="float" office:value="1323335" table:style-name="ce10">
            <text:p>1,323,335<text:s/></text:p>
          </table:table-cell>
          <table:table-cell office:value-type="float" office:value="1352669" table:style-name="ce10">
            <text:p>1,352,669<text:s/></text:p>
          </table:table-cell>
          <table:table-cell office:value-type="float" office:value="-29334" table:formula="of:=[.B15]-[.C15]" table:style-name="ce10">
            <text:p>-29,334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23">
            <text:p>40-44歲</text:p>
          </table:table-cell>
          <table:table-cell office:value-type="float" office:value="1557782" table:style-name="ce10">
            <text:p>1,557,782<text:s/></text:p>
          </table:table-cell>
          <table:table-cell office:value-type="float" office:value="1577511" table:style-name="ce10">
            <text:p>1,577,511<text:s/></text:p>
          </table:table-cell>
          <table:table-cell office:value-type="float" office:value="-19729" table:formula="of:=[.B16]-[.C16]" table:style-name="ce10">
            <text:p>-19,729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23">
            <text:p>45-49歲</text:p>
          </table:table-cell>
          <table:table-cell office:value-type="float" office:value="1495440" table:style-name="ce10">
            <text:p>1,495,440<text:s/></text:p>
          </table:table-cell>
          <table:table-cell office:value-type="float" office:value="1427625" table:style-name="ce10">
            <text:p>1,427,625<text:s/></text:p>
          </table:table-cell>
          <table:table-cell office:value-type="float" office:value="67815" table:formula="of:=[.B17]-[.C17]" table:style-name="ce10">
            <text:p>67,815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23">
            <text:p>50-54歲</text:p>
          </table:table-cell>
          <table:table-cell office:value-type="float" office:value="1181173" table:style-name="ce10">
            <text:p>1,181,173<text:s/></text:p>
          </table:table-cell>
          <table:table-cell office:value-type="float" office:value="1164747" table:style-name="ce10">
            <text:p>1,164,747<text:s/></text:p>
          </table:table-cell>
          <table:table-cell office:value-type="float" office:value="16426" table:formula="of:=[.B18]-[.C18]" table:style-name="ce10">
            <text:p>16,426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23">
            <text:p>55-59歲</text:p>
          </table:table-cell>
          <table:table-cell office:value-type="float" office:value="1000853" table:style-name="ce10">
            <text:p>1,000,853<text:s/></text:p>
          </table:table-cell>
          <table:table-cell office:value-type="float" office:value="984570" table:style-name="ce10">
            <text:p>984,570<text:s/></text:p>
          </table:table-cell>
          <table:table-cell office:value-type="float" office:value="16283" table:formula="of:=[.B19]-[.C19]" table:style-name="ce10">
            <text:p>16,283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23">
            <text:p>60-64歲</text:p>
          </table:table-cell>
          <table:table-cell office:value-type="float" office:value="498651" table:style-name="ce10">
            <text:p>498,651<text:s/></text:p>
          </table:table-cell>
          <table:table-cell office:value-type="float" office:value="458808" table:style-name="ce10">
            <text:p>458,808<text:s/></text:p>
          </table:table-cell>
          <table:table-cell office:value-type="float" office:value="39843" table:formula="of:=[.B20]-[.C20]" table:style-name="ce10">
            <text:p>39,843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23">
            <text:p>65歲以上</text:p>
          </table:table-cell>
          <table:table-cell office:value-type="float" office:value="55512" table:style-name="ce10">
            <text:p>55,512<text:s/></text:p>
          </table:table-cell>
          <table:table-cell office:value-type="float" office:value="50511" table:style-name="ce10">
            <text:p>50,511<text:s/></text:p>
          </table:table-cell>
          <table:table-cell office:value-type="float" office:value="5001" table:formula="of:=[.B21]-[.C21]" table:style-name="ce10">
            <text:p>5,001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11">
            <text:p>依身心障礙身分分</text:p>
          </table:table-cell>
          <table:table-cell table:number-columns-repeated="3" table:style-name="ce12"/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23">
            <text:p>身心障礙</text:p>
          </table:table-cell>
          <table:table-cell office:value-type="float" office:value="228655" table:style-name="ce10">
            <text:p>228,655<text:s/></text:p>
          </table:table-cell>
          <table:table-cell office:value-type="float" office:value="228664" table:style-name="ce10">
            <text:p>228,664<text:s/></text:p>
          </table:table-cell>
          <table:table-cell office:value-type="float" office:value="-9" table:formula="of:=[.B23]-[.C23]" table:style-name="ce10">
            <text:p>-9<text:s/></text:p>
          </table:table-cell>
          <table:table-cell table:number-columns-repeated="2" table:style-name="ce13"/>
          <table:table-cell table:number-columns-repeated="16378"/>
        </table:table-row>
        <table:table-row table:style-name="ro4">
          <table:table-cell office:value-type="string" table:style-name="ce23">
            <text:p>非身心障礙</text:p>
          </table:table-cell>
          <table:table-cell office:value-type="float" office:value="10250743" table:style-name="ce10">
            <text:p>10,250,743<text:s/></text:p>
          </table:table-cell>
          <table:table-cell office:value-type="float" office:value="10164882" table:style-name="ce10">
            <text:p>10,164,882<text:s/></text:p>
          </table:table-cell>
          <table:table-cell office:value-type="float" office:value="85861" table:formula="of:=[.B24]-[.C24]" table:style-name="ce10">
            <text:p>85,861<text:s/></text:p>
          </table:table-cell>
          <table:table-cell table:number-columns-repeated="2" table:style-name="ce13"/>
          <table:table-cell table:number-columns-repeated="16378"/>
        </table:table-row>
        <table:table-row table:style-name="ro5">
          <table:table-cell office:value-type="string" table:number-columns-spanned="4" table:number-rows-spanned="1" table:style-name="ce20">
            <text:p>說明：本列人數為113年12月及112年12月勞保被保險人數。</text:p>
          </table:table-cell>
          <table:covered-table-cell table:number-columns-repeated="3"/>
          <table:table-cell table:number-columns-repeated="2" table:style-name="ce24"/>
          <table:table-cell table:number-columns-repeated="16378" table:style-name="ce25"/>
        </table:table-row>
        <table:table-row table:number-rows-repeated="2" table:style-name="ro6">
          <table:table-cell table:style-name="ce15"/>
          <table:table-cell table:number-columns-repeated="5" table:style-name="ce16"/>
          <table:table-cell table:number-columns-repeated="16378"/>
        </table:table-row>
        <table:table-row table:number-rows-repeated="104854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1" style:scale-to-X="1" style:scale-to-Y="1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15:04:43Z</meta:creation-date>
    <dc:date>2026-05-29T01:26:54Z</dc:date>
    <meta:print-date>2026-05-29T01:26:04Z</meta:print-date>
    <meta:editing-cycles>29</meta:editing-cycles>
    <meta:editing-duration>PT19682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