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5.87375cm"/>
    </style:style>
    <style:style style:name="co2" style:family="table-column">
      <style:table-column-properties fo:break-before="auto" style:column-width="5.60916666666667cm"/>
    </style:style>
    <style:style style:name="co3" style:family="table-column">
      <style:table-column-properties fo:break-before="auto" style:column-width="12.9645833333333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2.8322916666667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72.5pt" style:use-optimal-row-height="false" fo:break-before="auto"/>
    </style:style>
    <style:style style:name="ro3" style:family="table-row">
      <style:table-row-properties style:row-height="406.9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default-cell-style-name="ce3" table:visibility="collapse"/>
        <table:table-column table:style-name="co5" table:default-cell-style-name="ce3"/>
        <table:table-column table:style-name="co4" table:number-columns-repeated="5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1008" table:default-cell-style-name="ce1"/>
        <table:table-column table:style-name="co8" table:number-columns-repeated="15361" table:default-cell-style-name="ce1"/>
        <table:table-column table:style-name="co9" table:number-columns-repeated="3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11">
            <text:p>10.公共家庭補助津貼相關法規、政策之資格、給付期間及金額。</text:p>
          </table:table-cell>
          <table:table-cell office:value-type="string" table:number-columns-spanned="1" table:number-rows-spanned="2" table:style-name="ce11">
            <text:p>10-1未滿2歲兒童育兒津貼及托育補助(「育有未滿二歲兒童育兒津貼申領作業要點」/「直轄市、縣(市)政府辦理未滿二歲兒童托育公共化及準公共服務作業要點」)</text:p>
            <text:p>1.給付資格</text:p>
            <text:p>2.給付期間</text:p>
            <text:p>3.給付金額</text:p>
          </table:table-cell>
          <table:table-cell office:value-type="string" table:style-name="ce5">
            <text:p>未滿2歲兒童育兒津貼：</text:p>
            <text:p>1.給付資格：實際年齡未滿2歲的我國籍兒童，且請領當時符合下列情形者：</text:p>
            <text:p>(1)完成出生登記或初設戶籍登記。</text:p>
            <text:p>(2)未經政府公費安置收容。</text:p>
            <text:p>(3)未接受公共化或準公共托育服務。</text:p>
            <text:p>2.給付期間：符合資格月份至滿2歲當月。</text:p>
            <text:p>3.給付金額：以月為核算單位，第1胎5,000元/月、第2胎6,000元/月、第3胎(含)以上7,000元/月。</text:p>
          </table:table-cell>
          <table:table-cell table:number-columns-repeated="9" table:style-name="ce3"/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未滿2歲兒童托育補助：<text:span text:style-name="T3"/></text:p>
            <text:p>1.給付資格：實際年齡未滿2歲的我國籍兒童，且請領當時符合下列情形者：</text:p>
            <text:p>(1)委託人之幼兒完成出生登記或戶籍登記。</text:p>
            <text:p>(2)送托與政府簽約之公設民營托嬰中心、社區公共托育家園、私立托嬰中心及居家托育人員(保母)。</text:p>
            <text:p>(3)每週送托時數達30小時以上。</text:p>
            <text:p>(4)未領取育兒津貼。</text:p>
            <text:p>(5)未經政府公費安置。</text:p>
            <text:p>(6)不得指定一對一收托。但發展遲緩、身心障礙、罕見疾病或有其他特殊狀況之幼兒，不在此限。</text:p>
            <text:p>2.給付期間：符合資格月份至滿2歲當月。</text:p>
            <text:p>3.給付金額：</text:p>
            <text:p>(1)公共化托育補助：113年1月起每月7,000元。</text:p>
            <text:p>(2)準公共托育補助：113年1月起每月1萬3,000元。</text:p>
            <text:p>(3)中低收入戶加發2,000元、低收入戶及弱勢家庭加發4,000元。</text:p>
            <text:p>(4)第2名子女加發1,000元、第3名以上子女加發2,000元。所稱第2名或第3名(含)以上子女，指戶籍登記為同一母或父，依出生年月日排序計算為第2名或第3名以上之子女。</text:p>
            <text:p>(5)實際支付之托育費用低於補助金額者，核實補助。</text:p>
            <text:p>4.委託人滿2歲未滿3歲之兒童送托合作對象，且未送托公立幼兒園、非營利幼兒園或準公共幼兒園，可持續領取托育補助。</text:p>
          </table:table-cell>
          <table:table-cell table:style-name="ce3"/>
          <table:table-cell table:style-name="ce6"/>
          <table:table-cell table:number-columns-repeated="7" table:style-name="ce3"/>
          <table:table-cell table:number-columns-repeated="16372"/>
        </table:table-row>
        <table:table-row table:number-rows-repeated="2" table:style-name="ro4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6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6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8" table:style-name="ro7">
          <table:table-cell table:number-columns-repeated="16384"/>
        </table:table-row>
        <table:named-expressions>
          <table:named-range table:name="Print_Area" table:cell-range-address="115年.$A$1:115年.$D$3" table:base-cell-address="115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0T07:22:24Z</dc:date>
    <meta:print-date>2026-05-20T07:22:18Z</meta:print-date>
    <meta:editing-cycles>26</meta:editing-cycles>
    <meta:editing-duration>PT1218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