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297cm"/>
    </style:style>
    <style:style style:name="co2" style:family="table-column">
      <style:table-column-properties fo:break-before="auto" style:column-width="6.006cm"/>
    </style:style>
    <style:style style:name="co3" style:family="table-column">
      <style:table-column-properties fo:break-before="auto" style:column-width="16.907cm"/>
    </style:style>
    <style:style style:name="co4" style:family="table-column">
      <style:table-column-properties fo:break-before="auto" style:column-width="1.164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66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995cm" fo:break-before="auto" style:use-optimal-row-height="false"/>
    </style:style>
    <style:style style:name="ro2" style:family="table-row">
      <style:table-row-properties style:row-height="1.429cm" fo:break-before="auto" style:use-optimal-row-height="false"/>
    </style:style>
    <style:style style:name="ro3" style:family="table-row">
      <style:table-row-properties style:row-height="9.135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1.494cm" fo:break-before="auto" style:use-optimal-row-height="false"/>
    </style:style>
    <style:style style:name="ro8" style:family="table-row">
      <style:table-row-properties style:row-height="0.695cm" fo:break-before="auto" style:use-optimal-row-height="true"/>
    </style:style>
    <style:style style:name="ro9" style:family="table-row">
      <style:table-row-properties style:row-height="8.474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12" style:family="table-cell" style:parent-style-name="Default" style:data-style-name="N0"/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7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1" office:value-type="string" calcext:value-type="string" table:number-columns-spanned="3" table:number-rows-spanned="1">
            <text:p>7-1.監獄、看守所之健康政策的時程及覆蓋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3">
          <table:table-cell table:style-name="ce5" office:value-type="string" calcext:value-type="string">
            <text:p>7.拘留中心監獄所適用之健康政策的時程及覆蓋範圍。</text:p>
          </table:table-cell>
          <table:table-cell table:style-name="ce5" office:value-type="string" calcext:value-type="string">
            <text:p>7-1.監獄、看守所之健康政策的時程及覆蓋範圍</text:p>
          </table:table-cell>
          <table:table-cell table:style-name="ce5" office:value-type="string" calcext:value-type="string">
            <text:p>1.監獄行刑法及羈押法於109年1月15日修正公告，監獄行刑法施行細則於同年7月15日修正公告，有關衛生及醫療章節之修正重點如下：</text:p>
            <text:p>(1)矯正機關應提供收容人適當之運動場地、器材及設備。</text:p>
            <text:p>(2)矯正機關除國定例假日、休息日或有特殊事由外，應給予收容人每日運動1小時。為維持收容人健康，運動處所以安排於戶外為原則；必要時，得使其於室內適當處所從事運動或其他舒展身心之活動。</text:p>
            <text:p>(3)對於收容人並視實際需要推動自主健康管理措施，使收容人自行管理及服用其藥物。</text:p>
            <text:p>2.矯正機關收容人自102年1月1日起納入健保照護體系，由衛生福利部中央健康保險署遴選醫療院所入監提供監內門診服務，執行「全民健康保險提供保險對象收容於矯正機關者醫療服務計畫」，現已邁入第五期（114年1月1日至116年12月31日）。</text:p>
            <text:p>3.於111年頒定「健康監獄推動及實踐計畫」，分別於111年推動藥物自主管理措施、112年推動皮膚病(疥瘡、濕疹及接觸性皮膚炎)防治措施，以落實監獄行刑法第55條、監獄行刑法施行細則第43條、羈押法第49條、羈押法施行細則第38條等規定，完善有關收容人自主健康管理及傳染病防治等相關措施。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4">
          <table:table-cell table:style-name="ce12" table:number-columns-repeated="2"/>
          <table:table-cell table:number-columns-repeated="10"/>
          <table:table-cell table:style-name="ce12" table:number-columns-repeated="16372"/>
        </table:table-row>
        <table:table-row table:style-name="ro5" table:number-rows-repeated="3">
          <table:table-cell table:number-columns-repeated="12"/>
          <table:table-cell table:style-name="ce12" table:number-columns-repeated="16372"/>
        </table:table-row>
        <table:table-row table:style-name="ro6" table:number-rows-repeated="10">
          <table:table-cell table:number-columns-repeated="10"/>
          <table:table-cell table:style-name="ce7" table:number-columns-repeated="2"/>
          <table:table-cell table:style-name="ce12" table:number-columns-repeated="16372"/>
        </table:table-row>
        <table:table-row table:style-name="ro4">
          <table:table-cell table:number-columns-repeated="10"/>
          <table:table-cell table:style-name="ce8" table:number-columns-repeated="2"/>
          <table:table-cell table:style-name="ce12" table:number-columns-repeated="16372"/>
        </table:table-row>
        <table:table-row table:style-name="ro4" table:number-rows-repeated="2">
          <table:table-cell table:style-name="ce9" table:number-columns-repeated="2"/>
          <table:table-cell table:style-name="ce8" table:number-columns-repeated="10"/>
          <table:table-cell table:style-name="ce12" table:number-columns-repeated="16372"/>
        </table:table-row>
        <table:table-row table:style-name="ro4" table:number-rows-repeated="1048555">
          <table:table-cell table:number-columns-repeated="12"/>
          <table:table-cell table:style-name="ce12" table:number-columns-repeated="16372"/>
        </table:table-row>
        <table:table-row table:style-name="ro4">
          <table:table-cell table:number-columns-repeated="12"/>
          <table:table-cell table:style-name="ce12" table:number-columns-repeated="16372"/>
        </table:table-row>
      </table:table>
      <table:table table:name="113年" table:style-name="ta2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7">
          <table:table-cell table:style-name="ce1" office:value-type="string" calcext:value-type="string" table:number-columns-spanned="3" table:number-rows-spanned="1">
            <text:p>7-1.監獄、看守所之健康政策的時程及覆蓋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8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9">
          <table:table-cell table:style-name="ce5" office:value-type="string" calcext:value-type="string">
            <text:p>7.拘留中心監獄所適用之健康政策的時程及覆蓋範圍。</text:p>
          </table:table-cell>
          <table:table-cell table:style-name="ce5" office:value-type="string" calcext:value-type="string">
            <text:p>7-1.監獄、看守所之健康政策的時程及覆蓋範圍</text:p>
          </table:table-cell>
          <table:table-cell table:style-name="ce5" office:value-type="string" calcext:value-type="string">
            <text:p>1.監獄行刑法及羈押法於109年1月15日修正公告，監獄行刑法施行細則於同年7月15日修正公告，有關衛生及醫療章節之修正重點如下：</text:p>
            <text:p>(1)矯正機關應提供收容人適當之運動場地、器材及設備。</text:p>
            <text:p>(2)矯正機關除國定例假日、休息日或有特殊事由外，應給予收容人每日運動1小時。為維持收容人健康，運動處所以安排於戶外為原則；必要時，得使其於室內適當處所從事運動或其他舒展身心之活動。</text:p>
            <text:p>(3)對於收容人並視實際需要推動自主健康管理措施，使收容人自行管理及服用其藥物。</text:p>
            <text:p>2.矯正機關收容人自102年1月1日起納入健保照護體系，由衛生福利部中央健康保險署遴選醫療院所入監提供監內門診服務，執行「全民健康保險提供保險對象收容於矯正機關者醫療服務計畫」，現已邁入第五期（114年1月1日至116年12月31日）。</text:p>
            <text:p>3.於111年頒定「健康監獄推動及實踐計畫」，分別於111年推動藥物自主管理措施、112年推動皮膚病(疥瘡、濕疹及接觸性皮膚炎)防治措施，以落實監獄行刑法第55條、監獄行刑法施行細則第43條、羈押法第49條、羈押法施行細則第38條等規定，完善有關收容人自主健康管理及傳染病防治等相關措施。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4">
          <table:table-cell table:style-name="ce12" table:number-columns-repeated="2"/>
          <table:table-cell table:number-columns-repeated="10"/>
          <table:table-cell table:style-name="ce12" table:number-columns-repeated="16372"/>
        </table:table-row>
        <table:table-row table:style-name="ro5" table:number-rows-repeated="3">
          <table:table-cell table:number-columns-repeated="12"/>
          <table:table-cell table:style-name="ce12" table:number-columns-repeated="16372"/>
        </table:table-row>
        <table:table-row table:style-name="ro6" table:number-rows-repeated="10">
          <table:table-cell table:number-columns-repeated="10"/>
          <table:table-cell table:style-name="ce7" table:number-columns-repeated="2"/>
          <table:table-cell table:style-name="ce12" table:number-columns-repeated="16372"/>
        </table:table-row>
        <table:table-row table:style-name="ro4">
          <table:table-cell table:number-columns-repeated="10"/>
          <table:table-cell table:style-name="ce8" table:number-columns-repeated="2"/>
          <table:table-cell table:style-name="ce12" table:number-columns-repeated="16372"/>
        </table:table-row>
        <table:table-row table:style-name="ro4" table:number-rows-repeated="2">
          <table:table-cell table:style-name="ce9" table:number-columns-repeated="2"/>
          <table:table-cell table:style-name="ce8" table:number-columns-repeated="10"/>
          <table:table-cell table:style-name="ce12" table:number-columns-repeated="16372"/>
        </table:table-row>
        <table:table-row table:style-name="ro4" table:number-rows-repeated="1048555">
          <table:table-cell table:number-columns-repeated="12"/>
          <table:table-cell table:style-name="ce12" table:number-columns-repeated="16372"/>
        </table:table-row>
        <table:table-row table:style-name="ro4">
          <table:table-cell table:number-columns-repeated="12"/>
          <table:table-cell table:style-name="ce12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4:01:35.090268400</dc:date>
    <meta:print-date>2026-05-27T03:11:26Z</meta:print-date>
    <meta:editing-cycles>32</meta:editing-cycles>
    <meta:editing-duration>PT3H25M21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