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615cm"/>
    </style:style>
    <style:style style:name="co2" style:family="table-column">
      <style:table-column-properties fo:break-before="auto" style:column-width="6.244cm"/>
    </style:style>
    <style:style style:name="co3" style:family="table-column">
      <style:table-column-properties fo:break-before="auto" style:column-width="13.679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7.938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0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2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T2" style:family="text">
      <style:text-properties fo:color="#000000" loext:opacity="100%"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1" style:font-size-asian="12pt" style:language-asian="zh" style:country-asian="TW" style:font-style-asian="normal" style:font-weight-asian="normal" style:font-name-complex="標楷體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9" office:value-type="string" calcext:value-type="string" table:number-columns-spanned="3" table:number-rows-spanned="1">
            <text:p>6-1「身心障礙者權利公約」及身心障礙者權利委員會「身心障礙者權利公約第14條準則」於我國「精神衛生法」之落實情形。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0" office:value-type="string" calcext:value-type="string">
            <text:p>子指標及編號</text:p>
          </table:table-cell>
          <table:table-cell table:style-name="ce10" office:value-type="string" calcext:value-type="string">
            <text:p>子指標項目</text:p>
          </table:table-cell>
          <table:table-cell table:style-name="ce10" office:value-type="string" calcext:value-type="string">
            <text:p>對應資料</text:p>
          </table:table-cell>
          <table:table-cell table:number-columns-repeated="7"/>
          <table:table-cell table:style-name="ce16" table:number-columns-repeated="2"/>
        </table:table-row>
        <table:table-row table:style-name="ro3">
          <table:table-cell table:style-name="ce11" office:value-type="string" calcext:value-type="string">
            <text:p>6.「身心障礙者權利公約」及身心障礙者權利委員會「身心障礙者權利公約第14條準則」於我國「精神衛生法」及「身心障礙者權益保障法」之落實情形。</text:p>
          </table:table-cell>
          <table:table-cell table:style-name="ce11" office:value-type="string" calcext:value-type="string">
            <text:p>6-1「身心障礙者權利公約」及身心障礙者權利委員會「身心障礙者權利公約第14條準則」於我國「精神衛生法」之落實情形。</text:p>
          </table:table-cell>
          <table:table-cell table:style-name="ce11" office:value-type="string" calcext:value-type="string">
            <text:p>1.按精神衛生法規定，嚴重精神病人有傷害他人或自己或有傷害之虞，經2位精神科專科醫師診斷有住院之必要，惟病人拒絕住院時，基於確保病人之健康權與醫療權，經審查會審查許可，得予以強制住院，爰並非因其障礙而剝奪其自由。另病人於強制住院期間，可透過行政或司法之雙重救濟管道，提出訴願或向法院聲請停止強制住院，以確保病人人權。</text:p>
            <text:p>2.考量強制住院涉及人身自由限制，111年12月14日修正公布精神衛生法，將精神病人強制住院改採法官保留及專家參審制度；意即未來精神疾病嚴重病人之強制住院聲請，將交由法院進行裁定，並納入精神科專科醫師、病人權益促進團體代表，與擔任審判長之法官組成合議庭，共同審理。透過嚴謹的司法程序，保障病人人身自由與兼顧醫療人權。另，增訂提供強制住院病人緊急安置期間法律扶助之規定。</text:p>
          </table:table-cell>
          <table:table-cell table:number-columns-repeated="7"/>
          <table:table-cell table:style-name="ce16" table:number-columns-repeated="2"/>
        </table:table-row>
        <table:table-row table:style-name="ro4">
          <table:table-cell table:number-columns-repeated="10"/>
          <table:table-cell table:style-name="ce15" table:number-columns-repeated="2"/>
        </table:table-row>
        <table:table-row table:style-name="ro4" table:number-rows-repeated="2">
          <table:table-cell table:style-name="ce13" table:number-columns-repeated="2"/>
          <table:table-cell table:style-name="ce15" table:number-columns-repeated="10"/>
        </table:table-row>
        <table:table-row table:style-name="ro4" table:number-rows-repeated="1048569">
          <table:table-cell table:number-columns-repeated="12"/>
        </table:table-row>
        <table:table-row table:style-name="ro4">
          <table:table-cell table:number-columns-repeated="12"/>
        </table:table-row>
      </table:table>
      <table:table table:name="113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9" office:value-type="string" calcext:value-type="string" table:number-columns-spanned="3" table:number-rows-spanned="1">
            <text:p>6-1「身心障礙者權利公約」及身心障礙者權利委員會「身心障礙者權利公約第14條準則」於我國「精神衛生法」之落實情形。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0" office:value-type="string" calcext:value-type="string">
            <text:p>子指標及編號</text:p>
          </table:table-cell>
          <table:table-cell table:style-name="ce10" office:value-type="string" calcext:value-type="string">
            <text:p>子指標項目</text:p>
          </table:table-cell>
          <table:table-cell table:style-name="ce10" office:value-type="string" calcext:value-type="string">
            <text:p>對應資料</text:p>
          </table:table-cell>
          <table:table-cell table:number-columns-repeated="7"/>
          <table:table-cell table:style-name="ce16" table:number-columns-repeated="2"/>
        </table:table-row>
        <table:table-row table:style-name="ro3">
          <table:table-cell table:style-name="ce11" office:value-type="string" calcext:value-type="string">
            <text:p>6.「身心障礙者權利公約」及身心障礙者權利委員會「身心障礙者權利公約第14條準則」於我國「精神衛生法」及「身心障礙者權益保障法」之落實情形。</text:p>
          </table:table-cell>
          <table:table-cell table:style-name="ce11" office:value-type="string" calcext:value-type="string">
            <text:p>6-1「身心障礙者權利公約」及身心障礙者權利委員會「身心障礙者權利公約第14條準則」於我國「精神衛生法」之落實情形。</text:p>
          </table:table-cell>
          <table:table-cell table:style-name="ce11" office:value-type="string" calcext:value-type="string">
            <text:p><text:span text:style-name="T3">1.按精神衛生法規定，強制住院係於嚴重精神病人有傷害他人或自己或有傷害之虞，經2位精神科專科醫師診斷有住院之必要，惟病人拒絕住院時，基於確保病人之健康權與醫療權，並非因障礙而剝奪其自由。另病人於強制住院期間，可透過行政或司法之雙重救濟管道，提出訴願或向法院聲請停止強制住院，以確保病人人權。</text:span></text:p>
            <text:p><text:span text:style-name="T3">2.考量強制住院涉及人身自由限制，111年12月14日修正公布精神衛生法，已將精神病人強制住院改由法院裁定，並增訂提供強制住院病人緊急安置期間法律扶助之規定。</text:span></text:p>
          </table:table-cell>
          <table:table-cell table:number-columns-repeated="7"/>
          <table:table-cell table:style-name="ce16" table:number-columns-repeated="2"/>
        </table:table-row>
        <table:table-row table:style-name="ro4">
          <table:table-cell table:number-columns-repeated="10"/>
          <table:table-cell table:style-name="ce15" table:number-columns-repeated="2"/>
        </table:table-row>
        <table:table-row table:style-name="ro4" table:number-rows-repeated="2">
          <table:table-cell table:style-name="ce13" table:number-columns-repeated="2"/>
          <table:table-cell table:style-name="ce15" table:number-columns-repeated="10"/>
        </table:table-row>
        <table:table-row table:style-name="ro4" table:number-rows-repeated="1048569">
          <table:table-cell table:number-columns-repeated="12"/>
        </table:table-row>
        <table:table-row table:style-name="ro4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6cm" fo:margin-bottom="0.801cm" fo:margin-left="0.6cm" fo:margin-right="0.6cm" style:print-page-order="ltr" style:first-page-number="1" style:scale-to-X="1" style:scale-to-Y="1" style:print="charts drawings objects zero-values"/>
      <style:header-style>
        <style:header-footer-properties fo:min-height="0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45:51.78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46:18.217000000</dc:date>
    <meta:print-date>2026-05-14T02:28:30Z</meta:print-date>
    <meta:editing-cycles>29</meta:editing-cycles>
    <meta:editing-duration>PT3H23M29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