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138cm"/>
    </style:style>
    <style:style style:name="co2" style:family="table-column">
      <style:table-column-properties fo:break-before="auto" style:column-width="7.303cm"/>
    </style:style>
    <style:style style:name="co3" style:family="table-column">
      <style:table-column-properties fo:break-before="auto" style:column-width="14.552cm"/>
    </style:style>
    <style:style style:name="co4" style:family="table-column">
      <style:table-column-properties fo:break-before="auto" style:column-width="1.69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138cm" fo:break-before="auto" style:use-optimal-row-height="false"/>
    </style:style>
    <style:style style:name="ro2" style:family="table-row">
      <style:table-row-properties style:row-height="7.699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ext-properties style:font-name="標楷體" style:font-name-asian="標楷體1" style:font-name-complex="標楷體1"/>
    </style:style>
    <style:style style:name="gr1" style:family="graphic" style:parent-style-name="Note">
      <style:graphic-properties draw:stroke="solid" svg:stroke-color="#000000" draw:auto-grow-height="false" draw:auto-grow-width="false" draw:shadow-offset-x="0.1cm" draw:shadow-offset-y="0.1cm" loext:decorative="false"/>
      <style:paragraph-properties style:writing-mode="lr-tb"/>
    </style:style>
    <style:style style:name="T1" style:family="text">
      <style:text-properties fo:color="#000000" loext:opacity="100%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name-complex="新細明體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1020" table:default-cell-style-name="ce3"/>
        <table:table-column table:style-name="co5" table:default-cell-style-name="ce3"/>
        <table:table-row table:style-name="ro1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office:annotation draw:style-name="gr1" svg:width="4.471cm" svg:height="1.217cm" svg:x="28.998cm" svg:y="1.217cm" draw:caption-point-x="-1.015cm" draw:caption-point-y="-1.207cm">
              <dc:creator>作者不明</dc:creator>
              <dc:date>2026-04-23T00:00:00</dc:date>
              <text:p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4" office:value-type="string" calcext:value-type="string">
            <text:p>3.國家各級政府為逐步實現各項適足居住權措施(包括以目標群體為對象之特別措施)，而採行之相關政策或策略的時程及覆蓋範圍。</text:p>
          </table:table-cell>
          <table:table-cell table:style-name="ce4" office:value-type="string" calcext:value-type="string">
            <text:p>3-1內政部對中產以下自用住宅貸款戶支持辦法之時程及覆蓋範圍</text:p>
          </table:table-cell>
          <table:table-cell table:style-name="ce4" office:value-type="string" calcext:value-type="string">
            <office:annotation draw:style-name="gr1" svg:width="4.842cm" svg:height="1.296cm" svg:x="29.316cm" svg:y="4.471cm" draw:caption-point-x="-1.333cm" draw:caption-point-y="-3.323cm">
              <dc:creator>作者不明</dc:creator>
              <dc:date>2026-04-23T00:00:00</dc:date>
              <text:p><text:span text:style-name="T1">內文</text:span><text:span text:style-name="T1">:</text:span><text:span text:style-name="T1">字體大小</text:span><text:span text:style-name="T1">12</text:span><text:span text:style-name="T1">、標楷體。</text:span></text:p>
            </office:annotation>
            <text:p>一、中產以下自用住宅貸款戶支持辦法自112年5月3日發布，並於112年5月15日公告自112年6月1日上午9時起至112年12月29日下午5時受理申請。</text:p>
            <text:p/>
            <text:p>二、覆蓋範圍：</text:p>
            <text:p>1.適用對象為國內有自用性質購置住宅貸款戶，借款人與其配偶及未成年子女應符合下列各款條件，且借款人應具備之條件及婚姻狀態，以112年2月28日為認定基準日，婚姻狀態依內政部戶政資料庫登錄資訊為準：</text:p>
            <text:p>(1)合計僅有1筆自用性質購置住宅貸款，並須有非呆帳之貸款餘額。</text:p>
            <text:p>(2)合計持有房屋1戶以內。</text:p>
            <text:p>(3)原始核貸金額，位於臺北市住宅為新臺幣850萬元以內；位於其他直轄市、縣（市）住宅為新臺幣700萬元以內。</text:p>
            <text:p>(4)110年家庭成員各類所得總額合計於新臺幣120萬元以內。</text:p>
            <text:p>2.借款人應為中華民國國民或持有中華民國居留證者。</text:p>
            <text:p>3.申請人應為借款人，同一貸款或同一住宅以提出1件申請為限。</text:p>
          </table:table-cell>
          <table:table-cell table:number-columns-repeated="1021"/>
        </table:table-row>
        <table:table-row table:style-name="ro3" table:number-rows-repeated="1048573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cm" fo:margin-bottom="1.9cm" fo:margin-left="2cm" fo:margin-right="2cm" style:print-page-order="ltr" style:first-page-number="1" style:scale-to="60%" style:print="charts drawings objects"/>
      <style:header-style>
        <style:header-footer-properties fo:min-height="0.101cm" fo:margin-left="2cm" fo:margin-right="2cm" fo:margin-bottom="0cm"/>
      </style:header-style>
      <style:footer-style>
        <style:header-footer-properties fo:min-height="0.101cm" fo:margin-left="2cm" fo:margin-right="2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="75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00/00/00</text:date>, <text:time style:data-style-name="N2" text:time-value="14:34:28.278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25T14:34:36.354000000</dc:date>
    <meta:print-date>2026-04-16T03:31:53Z</meta:print-date>
    <meta:editing-cycles>42</meta:editing-cycles>
    <meta:editing-duration>PT3H33M29S</meta:editing-duration>
    <meta:document-statistic meta:table-count="1" meta:cell-count="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