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62cm"/>
    </style:style>
    <style:style style:name="co2" style:family="table-column">
      <style:table-column-properties fo:break-before="auto" style:column-width="5.863cm"/>
    </style:style>
    <style:style style:name="co3" style:family="table-column">
      <style:table-column-properties fo:break-before="auto" style:column-width="14.584cm"/>
    </style:style>
    <style:style style:name="co4" style:family="table-column">
      <style:table-column-properties fo:break-before="auto" style:column-width="1.6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778cm" fo:break-before="auto" style:use-optimal-row-height="false"/>
    </style:style>
    <style:style style:name="ro3" style:family="table-row">
      <style:table-row-properties style:row-height="1.741cm" fo:break-before="auto" style:use-optimal-row-height="tru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Default" style:data-style-name="N0"/>
    <style:style style:name="ce8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2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number-columns-repeated="16381" table:default-cell-style-name="ce12"/>
        <table:table-row table:style-name="ro1">
          <table:table-cell table:style-name="ce5" office:value-type="string" calcext:value-type="string" table:number-columns-spanned="3" table:number-rows-spanned="1">
            <text:p>8-5「個人資料保護法」之生效日期與覆蓋範圍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6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6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7" office:value-type="string" calcext:value-type="string">
            <text:p>8.資訊獲取權相關法規之生效日期與覆蓋範圍(包含「政府資訊公開法」、「檔案法」、「國家機密保護法」、「政治檔案條例」、「個人資料保護法」)。</text:p>
          </table:table-cell>
          <table:table-cell table:style-name="ce7" office:value-type="string" calcext:value-type="string">
            <text:p>8-5「個人資料保護法」之生效日期與覆蓋範圍</text:p>
          </table:table-cell>
          <table:table-cell table:style-name="ce7" office:value-type="string" calcext:value-type="string">
            <text:p>1.生效日期：我國於84年8月11日制定公布「電腦處理個人資料保護法」(自84年8月13日施行)，嗣於99年5月26日修正及更名為「個人資料保護法」。</text:p>
            <text:p>2.覆蓋範圍：個人資料保護法賦予個人資料當事人就其資料享有依據本法第10條查詢或請求閱覽、製給複製本之權利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Print_Area" table:base-cell-address="$114年.$A$1" table:cell-range-address="114年.$A:114年.$C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4:34.87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2:36:26Z</meta:creation-date>
    <dc:date>2026-06-15T14:14:53.243000000</dc:date>
    <meta:print-date>2025-04-10T01:21:35Z</meta:print-date>
    <meta:editing-duration>PT36S</meta:editing-duration>
    <meta:editing-cycles>2</meta:editing-cycles>
    <meta:document-statistic meta:table-count="1" meta:cell-count="7" meta:object-count="0"/>
  </office:meta>
</office:document-meta>
</file>