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32_3" style:data-style-name="N0">
      <style:table-cell-properties fo:border="thin solid #000000" style:vertical-align="middle" fo:wrap-option="wrap" fo:background-color="transparent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4.206875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18.83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118.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7.保障一般民眾或特殊群體獲得「可負擔」的健康與醫療照護計畫之實施期間及保障範圍。</text:p>
          </table:table-cell>
          <table:table-cell office:value-type="string" table:style-name="ce4">
            <text:p>7-5疾病預防接種疫苗補助</text:p>
            <text:p>1.實施期間</text:p>
            <text:p>2.保障範圍</text:p>
          </table:table-cell>
          <table:table-cell office:value-type="string" table:style-name="ce4">
            <text:p>1.依據傳染病防治法第27條第1項規定(自98年1月7日施行)，為推動兒童及國民預防接種政策，設置疫苗基金，辦理疫苗採購及預防接種工作。</text:p>
            <text:p>2.保障範圍包括兒童常規疫苗(B型肝炎疫苗、白喉破傷風非細胞性百日咳b型嗜血桿菌及不活化小兒麻痺五合一疫苗、13價結合型肺炎鏈球菌疫苗、卡介苗、水痘疫苗、麻疹腮腺炎德國麻疹混合疫苗、日本腦炎疫苗、A型肝炎疫苗、破傷風白喉非細胞性百日咳及不活化小兒麻痺混合疫苗等9項)、流感疫苗、COVID-19疫苗、長者肺炎鏈球菌疫苗及M痘疫苗等予國人接種。</text:p>
          </table:table-cell>
          <table:table-cell table:number-columns-repeated="16381"/>
        </table:table-row>
        <table:table-row table:number-rows-repeated="1048574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color="#000000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color="#000000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2" style:display-name="Default 2" style:family="table-cell" style:data-style-name="N0">
      <style:table-cell-properties style:vertical-align="middle" fo:background-color="transparen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Default_32_Paragraph_32_Font_32_2" style:display-name="Default Paragraph Font 2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eading_32_2_32_2" style:display-name="Heading 2 2" style:family="table-cell" style:data-style-name="N0">
      <style:table-cell-properties style:vertical-align="middle" fo:background-color="transparent"/>
    </style:style>
    <style:style style:name="Heading_32_3" style:display-name="Heading 3" style:family="table-cell" style:data-style-name="N0">
      <style:table-cell-properties style:vertical-align="middle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49">
      <style:table-cell-properties style:vertical-align="middle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826771653543307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1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4-28T10:09:58Z</dc:date>
    <meta:print-date>2026-04-28T10:04:59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