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884cm"/>
    </style:style>
    <style:style style:name="co2" style:family="table-column">
      <style:table-column-properties fo:break-before="auto" style:column-width="14.288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77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0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1.人民對警察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2"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3" table:number-rows-repeated="1048571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3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1.人民對警察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2"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3" table:number-rows-repeated="1048571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50:05.88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2:50:57.432000000</dc:date>
    <meta:print-date>2026-04-07T00:55:01Z</meta:print-date>
    <meta:editing-duration>PT20S</meta:editing-duration>
    <meta:editing-cycles>2</meta:editing-cycles>
    <meta:document-statistic meta:table-count="2" meta:cell-count="12" meta:object-count="0"/>
  </office:meta>
</office:document-meta>
</file>