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" style:family="table-cell" style:parent-style-name="Default" style:data-style-name="N0">
      <style:table-cell-properties style:vertical-align="middle" fo:background-color="transparent"/>
    </style:style>
    <style:style style:name="ce5" style:family="table-cell" style:parent-style-name="Default" style:data-style-name="N49"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5.74145833333333cm"/>
    </style:style>
    <style:style style:name="co2" style:family="table-column">
      <style:table-column-properties fo:break-before="auto" style:column-width="5.60916666666667cm"/>
    </style:style>
    <style:style style:name="co3" style:family="table-column">
      <style:table-column-properties fo:break-before="auto" style:column-width="16.8804166666667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36.25pt" style:use-optimal-row-height="false" fo:break-before="auto"/>
    </style:style>
    <style:style style:name="ro3" style:family="table-row">
      <style:table-row-properties style:row-height="88.5pt" style:use-optimal-row-height="false" fo:break-before="auto"/>
    </style:style>
    <style:style style:name="ro4" style:family="table-row">
      <style:table-row-properties style:row-height="156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2"/>
        <table:table-column table:style-name="co4" table:number-columns-repeated="6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4"/>
        <table:table-column table:style-name="co7" table:number-columns-repeated="15361" table:default-cell-style-name="ce4"/>
        <table:table-column table:style-name="co8" table:number-columns-repeated="3" table:default-cell-style-name="ce1"/>
        <table:table-column table:style-name="co8" table:default-cell-style-name="ce4"/>
        <table:table-row table:style-name="ro1">
          <table:table-cell office:value-type="string" table:style-name="ce9">
            <text:p>子指標及編號</text:p>
          </table:table-cell>
          <table:table-cell office:value-type="string" table:style-name="ce9">
            <text:p>子指標項目</text:p>
          </table:table-cell>
          <table:table-cell office:value-type="string" table:style-name="ce9">
            <text:p>對應資料</text:p>
          </table:table-cell>
          <table:table-cell table:number-columns-repeated="6" table:style-name="ce2"/>
          <table:table-cell table:number-columns-repeated="2" table:style-name="ce3"/>
          <table:table-cell table:number-columns-repeated="16373"/>
        </table:table-row>
        <table:table-row table:style-name="ro2">
          <table:table-cell office:value-type="string" table:number-columns-spanned="1" table:number-rows-spanned="6" table:style-name="ce10">
            <text:p>7.保障一般民眾或特殊群體獲得「可負擔」的健康與醫療照護計畫之實施期間及保障範圍。</text:p>
          </table:table-cell>
          <table:table-cell office:value-type="string" table:number-columns-spanned="1" table:number-rows-spanned="6" table:style-name="ce10">
            <text:p>7-1偏鄉醫療補助方案及計畫</text:p>
            <text:p>　1.實施期間</text:p>
            <text:p>　2.保障範圍</text:p>
          </table:table-cell>
          <table:table-cell office:value-type="string" table:style-name="ce11">
            <text:p>(一) 全民健康保險山地離島地區醫療給付效益提昇計畫(IDS)及山地鄉全人整合照護</text:p>
            <text:p><text:s text:c="5"/>執行方案</text:p>
            <text:p>　1.實施期間：IDS計畫自88年11月起迄今，山地鄉全人整合照護執行方案自111年1月</text:p>
            <text:p><text:s text:c="4"/>1日起迄今。</text:p>
            <text:p>　2.保障範圍：</text:p>
            <text:p><text:s text:c="3"/>(1)IDS計畫：依各山地離島地區民眾需求，因地制宜，提供夜間門診、夜間待診、</text:p>
            <text:p><text:s text:c="6"/>例假日門診、專科診療、巡迴醫療、定點門診、天然災害加診等服務。</text:p>
            <text:p><text:s text:c="3"/>(2)山地鄉全人整合照護執行方案：提供健康促進、預防保健、疾病診療、個案追</text:p>
            <text:p><text:s text:c="6"/>蹤及健康管理等全人整合性照護服務及建立遠距診療方式。</text:p>
          </table:table-cell>
          <table:table-cell table:number-columns-repeated="8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1">
            <text:p>(二) 全民健康保險西醫醫療資源不足地區改善方案</text:p>
            <text:p>　1.實施期間：西醫基層自91年起，醫院自98年起迄今。</text:p>
            <text:p>　2.保障範圍：提供西醫醫療資源不足地區巡迴醫療服務及獎勵診所於前述地區開</text:p>
            <text:p><text:s text:c="4"/>業。</text:p>
          </table:table-cell>
          <table:table-cell table:number-columns-repeated="8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1">
            <text:p>(三) 全民健康保險中醫門診總額醫療資源不足地區改善方案</text:p>
            <text:p>　1.實施期間：92年5月9日起迄今。</text:p>
            <text:p>　2.保障範圍：提供中醫醫療資源不足地區巡迴醫療服務及獎勵診所於前述地區開</text:p>
            <text:p><text:s text:c="4"/>業。</text:p>
          </table:table-cell>
          <table:table-cell table:number-columns-repeated="8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1">
            <text:p>(四) 全民健康保險牙醫門診總額醫療資源不足地區改善方案</text:p>
            <text:p>　1.實施期間：91年4月23日起迄今。</text:p>
            <text:p>　2.保障範圍：提供牙醫醫療資源不足地區巡迴醫療服務及獎勵診所於前述地區開</text:p>
            <text:p><text:s text:c="4"/>業。</text:p>
          </table:table-cell>
          <table:table-cell table:number-columns-repeated="8" table:style-name="ce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11">
            <text:p>(五) 全民健康保險遠距醫療給付計畫</text:p>
            <text:p>　1.實施期間：109年12月29日起迄今。</text:p>
            <text:p>　2.保障範圍：山地離島地區、醫缺地區民眾及矯正機關收容對象，得由本計畫承作</text:p>
            <text:p><text:s text:c="4"/>院所透過通訊設備，與其合作院所之專科醫師進行遠距會診，補足當地所缺乏之</text:p>
            <text:p><text:s text:c="4"/>專科醫療，自114年8月1日起專科門診遠距會診科別擴大至西醫各專科。</text:p>
          </table:table-cell>
          <table:table-cell table:number-columns-repeated="6" table:style-name="ce2"/>
          <table:table-cell table:number-columns-repeated="2" table:style-name="ce5"/>
          <table:table-cell table:number-columns-repeated="16373"/>
        </table:table-row>
        <table:table-row table:style-name="ro4">
          <table:covered-table-cell/>
          <table:covered-table-cell/>
          <table:table-cell office:value-type="string" table:style-name="ce11">
            <text:p>(六) 全民健康保險醫療資源不足地區之醫療服務提升計畫</text:p>
            <text:p>　1.實施期間：101年5月28日起迄今。</text:p>
            <text:p>　2.保障範圍：</text:p>
            <text:p><text:s text:c="2"/>(1)任務型補助：離島、山地鄉及醫療資源不足或相鄰鄉鎮提供24小時急診及內、外</text:p>
            <text:p><text:s text:c="5"/>、婦、兒科服務之醫院，給予浮動點值「最高1點1元」保障，每家醫院全年最高</text:p>
            <text:p><text:s text:c="5"/>以1,500萬元為上限。</text:p>
            <text:p><text:s text:c="2"/>(2)基本營運補助:燈塔型地區醫院(113年開始)，離島醫院、急救責任醫院及該鄉鎮</text:p>
            <text:p><text:s text:c="5"/>(區)僅有一家醫院者，補助該等醫院收入或予</text:p>
            <text:p><text:s text:c="5"/>以點值保障。</text:p>
          </table:table-cell>
          <table:table-cell table:number-columns-repeated="6" table:style-name="ce2"/>
          <table:table-cell table:number-columns-repeated="2" table:style-name="ce5"/>
          <table:table-cell table:number-columns-repeated="16373"/>
        </table:table-row>
        <table:table-row table:number-rows-repeated="4" table:style-name="ro5">
          <table:table-cell table:number-columns-repeated="2" table:style-name="ce6"/>
          <table:table-cell table:number-columns-repeated="7" table:style-name="ce2"/>
          <table:table-cell table:number-columns-repeated="2" table:style-name="ce5"/>
          <table:table-cell table:number-columns-repeated="16373"/>
        </table:table-row>
        <table:table-row table:style-name="ro6">
          <table:table-cell table:number-columns-repeated="2" table:style-name="ce6"/>
          <table:table-cell table:number-columns-repeated="7" table:style-name="ce2"/>
          <table:table-cell table:number-columns-repeated="2" table:style-name="ce7"/>
          <table:table-cell table:number-columns-repeated="16373"/>
        </table:table-row>
        <table:table-row table:number-rows-repeated="2" table:style-name="ro6">
          <table:table-cell table:number-columns-repeated="2" table:style-name="ce8"/>
          <table:table-cell table:number-columns-repeated="9" table:style-name="ce7"/>
          <table:table-cell table:number-columns-repeated="16373"/>
        </table:table-row>
        <table:table-row table:number-rows-repeated="104856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ltr" style:first-page-number="1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5T06:34:25Z</dc:date>
    <meta:print-date>2026-05-15T06:34:11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