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AF2D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12.5677083333333cm"/>
    </style:style>
    <style:style style:name="co3" style:family="table-column">
      <style:table-column-properties fo:break-before="auto" style:column-width="1.9843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18.25pt" style:use-optimal-row-height="false" fo:break-before="auto"/>
    </style:style>
    <style:style style:name="ro3" style:family="table-row">
      <style:table-row-properties style:row-height="16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number-columns-repeated="2" table:default-cell-style-name="ce1"/>
        <table:table-column table:style-name="co2" table:default-cell-style-name="ce5"/>
        <table:table-column table:style-name="co3" table:number-columns-repeated="16381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2" table:style-name="ce3"/>
          <table:table-cell table:number-columns-repeated="16379"/>
        </table:table-row>
        <table:table-row table:style-name="ro2">
          <table:table-cell office:value-type="string" table:style-name="ce4">
            <text:p>10.公共家庭補助津貼相關法規、政策之資格、給付期間及金額。</text:p>
          </table:table-cell>
          <table:table-cell office:value-type="string" table:style-name="ce4">
            <text:p>10-4「身心障礙者生活補助費發給辦法」</text:p>
            <text:p>1.給付資格</text:p>
            <text:p>2.給付期間</text:p>
            <text:p>3.給付金額</text:p>
          </table:table-cell>
          <table:table-cell office:value-type="string" table:style-name="ce4">
            <text:p>1.給付資格：經濟處境不利之身心障礙者，包含低收入戶、中低收入戶及家庭總收入及財產符合相關基準等3類。</text:p>
            <text:p>2.給付期間：障礙者補助資格由地方政府審查通過後，給付至當年度年底，地方政府會於每年12月31日前完成下年度補助資格重新調查。</text:p>
            <text:p>3.給付金額：</text:p>
            <text:p>(1)低收入戶之極重度、重度及中度障礙者每人每月核發新臺幣(以下同)9,485元；輕度障礙者每人每月核發5,437元。</text:p>
            <text:p>(2)中低收入戶之極重度、重度及中度障礙者每人每月核發5,437元；輕度障礙者每人每月核發4,049元。</text:p>
            <text:p>(3)非屬前二款之極重度、重度及中度障礙者每人每月核發5,437元；輕度障礙者每人每月核發4,049元。</text:p>
          </table:table-cell>
          <table:table-cell table:number-columns-repeated="16381" table:style-name="ce1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ltr" style:first-page-number="continue" style:scale-to-X="1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張壬翔</dc:creator>
    <meta:creation-date>2025-02-12T09:00:09Z</meta:creation-date>
    <dc:date>2026-04-13T07:10:28Z</dc:date>
    <meta:print-date>2026-01-28T15:32:48Z</meta:print-date>
    <meta:editing-cycles>2</meta:editing-cycles>
    <meta:editing-duration>PT116S</meta:editing-duration>
  </office:meta>
</office:document-meta>
</file>