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138cm"/>
    </style:style>
    <style:style style:name="co2" style:family="table-column">
      <style:table-column-properties fo:break-before="auto" style:column-width="7.303cm"/>
    </style:style>
    <style:style style:name="co3" style:family="table-column">
      <style:table-column-properties fo:break-before="auto" style:column-width="9.26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3.387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3" style:family="table-cell" style:parent-style-name="Default" style:data-style-name="N0">
      <style:text-properties style:font-name="標楷體" style:font-name-asian="標楷體1" style:font-name-complex="標楷體1"/>
    </style:style>
    <style:style style:name="gr1" style:family="graphic" style:parent-style-name="Note">
      <style:graphic-properties draw:stroke="solid" svg:stroke-color="#000000" draw:marker-start="線條箭頭_20_1" draw:marker-start-width="0.2cm" draw:marker-start-center="false" draw:fill="none" draw:fill-color="#ffffff" draw:auto-grow-height="false" draw:auto-grow-width="false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style:text-autospace="none" style:line-break="normal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style:text-autospace="none" style:line-break="normal" style:writing-mode="page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none" draw:fill-color="#ffffff"/>
      <style:paragraph-properties style:text-autospace="none" style:line-break="normal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loext:opacity="100%" style:text-outline="false" style:text-line-through-style="none" style:text-line-through-type="none" fo:font-family="新細明體" style:font-family-generic="script" style:font-charset="x-symbol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4pt" style:language-asian="zh" style:country-asian="TW" style:font-style-asian="normal" style:font-weight-asian="normal" style:font-name-complex="新細明體" style:font-size-complex="14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number-columns-repeated="1021" table:default-cell-style-name="ce3"/>
        <table:table-row table:style-name="ro1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office:annotation draw:style-name="gr1" draw:text-style-name="P2" svg:width="4.498cm" svg:height="1.244cm" svg:x="23.178cm" svg:y="0.926cm" draw:caption-point-x="-0.487cm" draw:caption-point-y="-0.916cm">
              <dc:creator>作者不明</dc:creator>
              <dc:date>2026-04-27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標楷體、粗體。</text:span></text:p>
            </office:annotation>
            <text:p>對應資料</text:p>
          </table:table-cell>
          <table:table-cell table:number-columns-repeated="1021"/>
        </table:table-row>
        <table:table-row table:style-name="ro2">
          <table:table-cell table:style-name="ce4" office:value-type="string" calcext:value-type="string">
            <text:p>5.無障礙建築物相關規範在國內法的落實情形。</text:p>
          </table:table-cell>
          <table:table-cell table:style-name="ce4" office:value-type="string" calcext:value-type="string">
            <text:p>5-2無障礙住宅之設計基準及獎勵辦法的落實情形</text:p>
          </table:table-cell>
          <table:table-cell table:style-name="ce4" office:value-type="string" calcext:value-type="string">
            <text:p>1.無障礙住宅設計基準及獎勵辦法自101年11月訂定，最近一次修正係109年6月修正第3條附表1。</text:p>
            <text:p>2.適用範圍包含新建無障礙住宅及原有住宅。</text:p>
          </table:table-cell>
          <table:table-cell table:number-columns-repeated="1021"/>
        </table:table-row>
        <table:table-row table:style-name="ro1" table:number-rows-repeated="1048573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0cm" fo:margin-right="0cm" style:print-page-order="ltr" style:first-page-number="1" style:scale-to="92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5">0000/00/00</text:date>, <text:time style:data-style-name="N2" text:time-value="14:33:26.223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wda</meta:initial-creator>
    <meta:creation-date>2020-09-09T23:04:43Z</meta:creation-date>
    <dc:date>2026-05-25T14:33:32.953000000</dc:date>
    <meta:print-date>2025-01-23T11:03:09Z</meta:print-date>
    <meta:editing-cycles>36</meta:editing-cycles>
    <meta:editing-duration>PT3H28M17S</meta:editing-duration>
    <meta:document-statistic meta:table-count="1" meta:cell-count="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