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細明體" svg:font-family="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4" style:family="table-cell" style:parent-style-name="Default" style:data-style-name="N0">
      <style:table-cell-properties style:vertical-align="middle" fo:background-color="transparen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4.49791666666667cm"/>
    </style:style>
    <style:style style:name="co3" style:family="table-column">
      <style:table-column-properties fo:break-before="auto" style:column-width="24.13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409.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6372" table:default-cell-style-name="ce4"/>
        <table:table-row table:style-name="ro1">
          <table:table-cell office:value-type="string" table:style-name="ce1">
            <text:p>子指標及編號</text:p>
          </table:table-cell>
          <table:table-cell office:value-type="string" table:style-name="ce1">
            <text:p>子指標項目</text:p>
          </table:table-cell>
          <table:table-cell office:value-type="string" table:style-name="ce1">
            <text:p>對應資料</text:p>
          </table:table-cell>
          <table:table-cell table:number-columns-repeated="7" table:style-name="ce2"/>
          <table:table-cell table:number-columns-repeated="2" table:style-name="ce3"/>
          <table:table-cell table:number-columns-repeated="16372"/>
        </table:table-row>
        <table:table-row table:style-name="ro2">
          <table:table-cell office:value-type="string" table:style-name="ce5">
            <text:p>4.職業社會保險、津貼之投保資格、保險費率、領取各項給付之條件、期間與金額。</text:p>
          </table:table-cell>
          <table:table-cell office:value-type="string" table:style-name="ce6">
            <text:p>4-3勞工保險</text:p>
            <text:p>1.投保資格　</text:p>
            <text:p>2.保險費率</text:p>
            <text:p>3.領取各項給付之條件、期間與金額</text:p>
          </table:table-cell>
          <table:table-cell office:value-type="string" table:style-name="ce6">
            <text:p>1.投保資格：15歲以上，65歲以下受僱於僱用5人以上之公司、行號等事業單位之勞工，及無一定雇主或自營作業參加職業工會者等，為強制納保對象；受僱於僱用勞工未滿5人之事業單位者，或前開規定以外各業之勞工等，為自願納保對象。</text:p>
            <text:p>2.保險費率：114年1月1日起，勞工保險之保險費率實收11.5%(不含就業保險費率1%)。</text:p>
            <text:p>3.領取各項給付之條件、期間與金額</text:p>
            <text:p>(1)生育給付：被保險人在保險有效期間懷孕或生產，分娩時保險年資合計滿280天(早產為181天)者，得請領生育給付。給付標準按被保險人平均月投保薪資一次給與60日，雙生以上者，按比例增給。</text:p>
            <text:p>(2)傷病給付：被保險人在加保期間發生傷病事故，不能工作，致未能取得原有薪資，自不能工作之第4日起發給。給付標準按被保險人平均月投保薪資半數發給傷病給付，每半個月給付1次，以6個月為限，傷病事故前參加保險之年資合計已滿1年者，增加給付6個月。</text:p>
            <text:p>(3)失能給付：被保險人遭遇傷害或罹患疾病，經治療後，症狀固定，再行治療仍不能期待其治療效果，經診斷為永久失能，並符合失能給付標準規定者，按其平均月投保薪資，依給付標準發給失能給付。失能程度符合終身無工作能力者，發給失能年金給付，給付標準按其平均月投保薪資乘以保險年資之1.55%計算；又其於98年1月1日年金制度施行前已有保險年資者，得選擇一次請領失能給付。</text:p>
            <text:p>(4)老年給付：</text:p>
            <text:p>(A)老年一次金給付：被保險人符合法定請領年齡，保險年資合計未滿15年者，得請領老年一次金給付。其保險年資合計每滿1年，按其平均月投保薪資發給1個月，逾60歲以後之保險年資，最多以5年計。</text:p>
            <text:p>(B)老年年金給付：被保險人符合法定請領年齡，保險年資合計滿15年者，得請領老年年金。給付標準按其平均月投保薪資乘以保險年資之1.55%計算。98年1月1日年金制度施行前已有保險年資者，得選擇一次請領老年給付。</text:p>
            <text:p>(5)死亡給付：</text:p>
            <text:p>(A)喪葬津貼：被保險人之父母、配偶或子女死亡時，得請領喪葬津貼，給付標準按其平均月投保薪資發給1.5至3個月。被保險人死亡時，由支出殯葬費之人得請領被保險人平均月投保薪資5個月喪葬津貼（被保險人之遺屬不符合遺屬年金請領條件，或無遺屬者，按其平均月投保薪資一次發給10個月）。</text:p>
            <text:p>(B)遺屬年金或遺屬津貼：被保險人在保險有效期間死亡，遺有符合請領條件之遺屬者，得請領遺屬年金，給付標準按其平均月投保薪資乘以保險年資之1.55%計算。被保險人於98年1月1日年金制度施行前已有保險年資者，其遺屬得選擇一次請領遺屬津貼。</text:p>
          </table:table-cell>
          <table:table-cell table:number-columns-repeated="7" table:style-name="ce2"/>
          <table:table-cell table:number-columns-repeated="2" table:style-name="ce3"/>
          <table:table-cell table:number-columns-repeated="16372"/>
        </table:table-row>
        <table:table-row table:number-rows-repeated="1048574" table:style-name="ro3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細明體" svg:font-family="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 style:font-family-generic="roman"/>
    </style:style>
    <style:style style:name="_21315__20998__20301_" style:display-name="千分位" style:family="table-cell" style:data-style-name="N49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ltr" style:first-page-number="1" style:scale-to-X="1" style:scale-to-Y="1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5T01:12:21Z</dc:date>
    <meta:print-date>2025-03-06T02:56:54Z</meta:print-date>
    <meta:editing-cycles>26</meta:editing-cycles>
    <meta:editing-duration>PT12072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