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4.7625cm"/>
    </style:style>
    <style:style style:name="co10" style:family="table-column">
      <style:table-column-properties fo:break-before="auto" style:column-width="7.064375cm"/>
    </style:style>
    <style:style style:name="co11" style:family="table-column">
      <style:table-column-properties fo:break-before="auto" style:column-width="18.9441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65.25pt" style:use-optimal-row-height="false" fo:break-before="auto"/>
    </style:style>
    <style:style style:name="ro3" style:family="table-row">
      <style:table-row-properties style:row-height="64.5pt" style:use-optimal-row-height="fals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409.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3_職業社會保險、津貼之開辦日期及保障範圍。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3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7" table:default-cell-style-name="ce5"/>
        <table:table-column table:style-name="co8" table:default-cell-style-name="ce5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2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6農民健康保險條例法之開辦日期及保險給付範圍</text:p>
          </table:table-cell>
          <table:table-cell office:value-type="string" table:style-name="ce6">
            <text:p>1.農民健康保險於民國78年開辦。</text:p>
            <text:p>2.目前保險給付項目有生育、身心障礙及喪葬等3項。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3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7農民職業災害保險試辦辦法之開辦日期及保險給付範圍</text:p>
          </table:table-cell>
          <table:table-cell office:value-type="string" table:style-name="ce6">
            <text:p>1.農民職業災害保險於民國107年開辦。</text:p>
            <text:p>2.目前保險給付項目有傷害給付、就醫津貼、身心障礙給付及喪葬津貼等4項。</text:p>
          </table:table-cell>
          <table:table-cell table:number-columns-repeated="5" table:style-name="ce3"/>
          <table:table-cell table:number-columns-repeated="16376"/>
        </table:table-row>
        <table:table-row table:number-rows-repeated="3" table:style-name="ro4">
          <table:table-cell table:number-columns-repeated="2" table:style-name="ce7"/>
          <table:table-cell table:number-columns-repeated="6" table:style-name="ce3"/>
          <table:table-cell table:number-columns-repeated="16376"/>
        </table:table-row>
        <table:table-row table:number-rows-repeated="10" table:style-name="ro5">
          <table:table-cell table:number-columns-repeated="2" table:style-name="ce7"/>
          <table:table-cell table:number-columns-repeated="4" table:style-name="ce3"/>
          <table:table-cell table:number-columns-repeated="2" table:style-name="ce8"/>
          <table:table-cell table:number-columns-repeated="16376"/>
        </table:table-row>
        <table:table-row table:style-name="ro6">
          <table:table-cell table:number-columns-repeated="2" table:style-name="ce7"/>
          <table:table-cell table:number-columns-repeated="4" table:style-name="ce3"/>
          <table:table-cell table:number-columns-repeated="2" table:style-name="ce9"/>
          <table:table-cell table:number-columns-repeated="16376"/>
        </table:table-row>
        <table:table-row table:number-rows-repeated="2" table:style-name="ro6">
          <table:table-cell table:number-columns-repeated="2" table:style-name="ce10"/>
          <table:table-cell table:number-columns-repeated="6" table:style-name="ce9"/>
          <table:table-cell table:number-columns-repeated="16376"/>
        </table:table-row>
        <table:table-row table:number-rows-repeated="1048557" table:style-name="ro6">
          <table:table-cell table:number-columns-repeated="16384"/>
        </table:table-row>
      </table:table>
      <table:table table:name="115年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8" table:number-columns-repeated="16381" table:default-cell-style-name="ce1"/>
        <table:table-row table:style-name="ro7">
          <table:table-cell office:value-type="string" table:style-name="ce11">
            <text:p>子指標及編號</text:p>
          </table:table-cell>
          <table:table-cell office:value-type="string" table:style-name="ce11">
            <text:p>子指標項目</text:p>
          </table:table-cell>
          <table:table-cell office:value-type="string" table:style-name="ce11">
            <text:p>對應資料</text:p>
          </table:table-cell>
          <table:table-cell table:number-columns-repeated="16381"/>
        </table:table-row>
        <table:table-row table:style-name="ro8">
          <table:table-cell office:value-type="string" table:style-name="ce12">
            <text:p>4.職業社會保險、津貼之投保資格、保險費率、領取各項給付之條件、期間與金額。</text:p>
          </table:table-cell>
          <table:table-cell office:value-type="string" table:style-name="ce12">
            <text:p>4-7農民職業災害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12">
            <text:p>1.投保資格：依「農民職業災害保險試辦辦法」(下稱本試辦辦法)第4條規定，年滿15歲以上，且符合所定資格之一者(農民健康保險被保險人、全民健康保險第3類被保險人及區域性從事農業生產工作之國民)。</text:p>
            <text:p>2.保險費率：依本試辦辦法第12條第2項規定之保險費率為0.19%。</text:p>
            <text:p>3.領取農民職業災害保險(下稱農職保)各項給付之條件、期間與金額：</text:p>
            <text:p>(1)傷病給付</text:p>
            <text:p>A.被保險人因實際從事農業工作遭遇職業傷病不能工作，以致喪失或減少收入，正在治療中者，自不能工作之第4日起，發給傷病給付。</text:p>
            <text:p>B.領取傷病給付之請求權，自得請領之日起，因5年間不行使而消滅。</text:p>
            <text:p>C.113年9月1日起，前2個月按月投保金額全額發給，第3個月起按月投保金額70%發給，最長以2年為限。</text:p>
            <text:p>D.依傷病給付核給日數一併核給就醫津貼，114年11月6日以後，門診：每日100元、住院診療：每日1,200元。</text:p>
            <text:p>(2)身心障礙給付</text:p>
            <text:p>A.被保險人因實際從事農業工作遭遇職業傷病，經治療後，症狀固定，再行治療仍不能期待其治療效果，經全民健康保險醫事服務機構診斷為永久身心障礙，並符合農職保身心障礙給付標準規定之項目者。</text:p>
            <text:p>B.領取身心障礙給付之請求權，自得請領之日起，因5年間不行使而消滅。</text:p>
            <text:p>C.按其當月月投保金額，依規定之身心障礙等級及給付標準，增給50%，一次請領身心障礙給付。</text:p>
            <text:p>(3)喪葬津貼</text:p>
            <text:p>A.被保險人因職業傷病致死亡。</text:p>
            <text:p>B.領取喪葬津貼之請求權，自得請領之日起，因5年間不行使而消滅。</text:p>
            <text:p>C.按其當月投保金額，給與喪葬津貼30個月。</text:p>
          </table:table-cell>
          <table:table-cell table:number-columns-repeated="16381"/>
        </table:table-row>
        <table:table-row table:number-rows-repeated="104857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1.2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72007874015748in" fo:margin-left="1.2in" fo:margin-right="0in" fo:margin-bottom="0in"/>
      </style:header-style>
      <style:footer-style>
        <style:header-footer-properties fo:min-height="0.393700787401575in" fo:margin-left="1.2in" fo:margin-right="0in" fo:margin-top="0in"/>
      </style:footer-style>
    </style:page-layout>
    <style:page-layout style:name="pm2">
      <style:page-layout-properties fo:margin-top="0.31496062992126in" fo:margin-bottom="0.31496062992126in" fo:margin-left="0.31496062992126in" fo:margin-right="0.31496062992126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3:18:13Z</dc:date>
    <meta:print-date>2026-05-18T03:18:03Z</meta:print-date>
    <meta:editing-cycles>27</meta:editing-cycles>
    <meta:editing-duration>PT1224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