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-ExtB" svg:font-family="新細明體-ExtB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731cm"/>
    </style:style>
    <style:style style:name="co2" style:family="table-column">
      <style:table-column-properties fo:break-before="auto" style:column-width="6.604cm"/>
    </style:style>
    <style:style style:name="co3" style:family="table-column">
      <style:table-column-properties fo:break-before="auto" style:column-width="15.939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778cm" fo:break-before="auto" style:use-optimal-row-height="false"/>
    </style:style>
    <style:style style:name="ro5" style:family="table-row">
      <style:table-row-properties style:row-height="7.692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ro4" style:family="table-row">
      <style:table-row-properties style:row-height="4.29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2" style:family="table-cell" style:parent-style-name="Default" style:data-style-name="N0"/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T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新細明體-ExtB" style:font-size-asian="12pt" style:font-style-asian="normal" style:font-weight-asian="normal" style:font-name-complex="新細明體-ExtB" style:font-size-complex="12pt" style:font-style-complex="normal" style:font-weight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-ExtB" style:font-name-complex="新細明體-ExtB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10-3依「客家基本法」第17條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1"/>
        </table:table-row>
        <table:table-row table:style-name="ro5">
          <table:table-cell table:style-name="ce10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10" office:value-type="string" calcext:value-type="string">
            <text:p>10-3依「客家基本法」第17條所獎勵或補助出版、製作、播映節目及各形式通訊傳播服務之落實情形</text:p>
          </table:table-cell>
          <table:table-cell table:style-name="ce10" office:value-type="string" calcext:value-type="string">
            <text:p>114年透過廣電節目製播推廣成果，共301則，分別如下：</text:p>
            <text:p>一、講客廣播電臺114年透過《賽客思同學會》、《上班你愛知》、《雁子飛過台三線》、《大樹下石板凳》、《小紅帽摎大野狼-亻厓想愛好好大》、《靚靚六堆-好事成雙》、《心理來掛號》、《詩人字簿仔：歷史講藝》、《山背山海台九線》、《幸福台九線 - 堵著就講客》、《性別警暴器》、《客座教授！安烈炫》、《阿poem哥的星球》、《客話新詞麼儕知》、《律師來講客》、《後生呷呷滾》、《徐娘娘个海陸大餐》、《旅行，跈等<text:span text:style-name="T3">𠊎</text:span>》、《海風帶來的詩篇》、《新聞懂喜劇》、《該隻山猴仔，講麼个?》、《談古論今話當前》、《靚靚六堆-後生出來講》等23節目中探討性別平權、死刑、犯罪少年、基本人權、犯罪被害人、移工平權、語言人權、兒少權利、言論自由等議題，其中140則探討性別平等，25則提及人權相關議題。</text:p>
            <text:p>二、客家電視114年製播與人權相關議題節目包括《星空下的黑潮島嶼》、《活力新故鄉》、《誰來作客》、《客家新聞雜誌-你我的共融家園》、《每日新聞專題-威權翻轉中》，及國內外人權與性平相關新聞報導共計161則，探討人身自由平等、國際人權、性別平權、童工、移工平權等議題。其中《星空下的黑潮島嶼》以1950年代，一群知識分子因政治因素被囚禁於綠島的故事為背景，於IMDb(網路電影資料庫)，獲評2025上半年台劇第一名。</text:p>
          </table:table-cell>
          <table:table-cell table:number-columns-repeated="16381"/>
        </table:table-row>
        <table:table-row table:style-name="ro6" table:number-rows-repeated="1048572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10-3依「客家基本法」第17條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1"/>
        </table:table-row>
        <table:table-row table:style-name="ro4">
          <table:table-cell table:style-name="ce10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10" office:value-type="string" calcext:value-type="string">
            <text:p>10-3依「客家基本法」第17條所獎勵或補助出版、製作、播映節目及各形式通訊傳播服務之落實情形</text:p>
          </table:table-cell>
          <table:table-cell table:style-name="ce10" office:value-type="string" calcext:value-type="string">
            <text:p>客家電視113年製播與人權相關議題節目：《女孩上場2》、《小O事件簿》、《客人主人》、《活力新故鄉》、《巷弄裡的吉光片羽》，共計5個節目。另外，人權新聞報導共計9則、跨越性別與平權新聞專題、威愛發聲新聞專題，共計8則。</text:p>
            <text:p>講客廣播電臺113年透過《賽客思同學會》、《永續性別力》、《雁子飛過台三線》、《客妝．都會．情事》、《律師來講客》、《新聞鐘點戰》、《靚靚六堆-好事成雙》、《美麗鳳凰城》、《一週國際》、《詩人字簿仔：歷史講藝》、《彳亍慢行》、《客家妹來打卡》、《心情會客室》、《後生歐吉桑》、《Play Ball 運動開講》、《客座教授！安烈炫》等16節目中探討性別平權、死刑、無罪推定、人身自由平等、少年犯罪保護、移工平權、國際人權、童工、文化公民權等議題，其中192則探討性別平等，24則提及人權相關議題。</text:p>
          </table:table-cell>
          <table:table-cell table:number-columns-repeated="16381"/>
        </table:table-row>
        <table:table-row table:style-name="ro6" table:number-rows-repeated="1048572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-ExtB" svg:font-family="新細明體-ExtB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7:12.51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2:36:26Z</meta:creation-date>
    <dc:date>2026-06-15T14:17:49.332000000</dc:date>
    <meta:print-date>2025-03-26T06:52:04Z</meta:print-date>
    <meta:editing-duration>PT59S</meta:editing-duration>
    <meta:editing-cycles>2</meta:editing-cycles>
    <meta:document-statistic meta:table-count="2" meta:cell-count="14" meta:object-count="0"/>
  </office:meta>
</office:document-meta>
</file>