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477cm"/>
    </style:style>
    <style:style style:name="co2" style:family="table-column">
      <style:table-column-properties fo:break-before="auto" style:column-width="6.01133333333333cm"/>
    </style:style>
    <style:style style:name="co3" style:family="table-column">
      <style:table-column-properties fo:break-before="auto" style:column-width="8.784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2.2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34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1-2 「保護所有人免遭強迫失蹤國際公約」(ICPPED)之國內法化進度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1.「保護所有移工及其家庭成員權利國際公約」及「保護所有人免遭強迫失蹤國際公約」國內法化進度。</text:p>
          </table:table-cell>
          <table:table-cell office:value-type="string" table:style-name="ce6">
            <text:p>1-2「保護所有人免遭強迫失蹤國際公約」(ICPPED)之國內法化進度</text:p>
          </table:table-cell>
          <table:table-cell office:value-type="string" table:style-name="ce7">
            <text:p>法務部於112年10月31日將公約陳報行政院，於112年12月11日及113年1月10日邀集學者專家及各機關召開研商會議，確認公約正體中文版及有無保留條款等事項。行政院於112年11月27日及113年1月29日召開2次審查會議審竣，並於113年2月22日函送立法院審議，立法院於113年3月1日交付外交、國防與司法法制2委員會審查。</text:p>
          </table:table-cell>
          <table:table-cell table:number-columns-repeated="16381" table:style-name="ce2"/>
        </table:table-row>
        <table:table-row table:style-name="ro2">
          <table:table-cell table:style-name="ce8"/>
          <table:table-cell table:style-name="ce2"/>
          <table:table-cell table:style-name="ce9"/>
          <table:table-cell table:number-columns-repeated="16381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48">
      <number:month/>
      <number:text>月</number:text>
      <number:day/>
      <number:text>日</number:text>
    </number:date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2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7:58Z</dc:date>
    <meta:editing-cycles>2</meta:editing-cycles>
    <meta:editing-duration>PT1285S</meta:editing-duration>
  </office:meta>
</office:document-meta>
</file>